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ee2ff2ecad0e6b0a5f8b3d7c580406.png"/>
  <manifest:file-entry manifest:media-type="image/png" manifest:full-path="Pictures/b94240de3a3e6427b7e26f323c84c9a0.png"/>
  <manifest:file-entry manifest:media-type="image/png" manifest:full-path="Pictures/6a3b64465de10b1c5f1b1034b6928c3b.png"/>
  <manifest:file-entry manifest:media-type="image/png" manifest:full-path="Pictures/b2bee14761c854b888031464f9f71449.png"/>
  <manifest:file-entry manifest:media-type="image/png" manifest:full-path="Pictures/35b7318dd33aebd004bdc7502490b6e6.png"/>
  <manifest:file-entry manifest:media-type="image/png" manifest:full-path="Pictures/f2c624320ab5bd4a88529e67881b9abb.png"/>
  <manifest:file-entry manifest:media-type="image/png" manifest:full-path="Pictures/f50afef1c8c1cb49449b7e9026670877.png"/>
  <manifest:file-entry manifest:media-type="image/png" manifest:full-path="Pictures/c1089e54fbae0f3ab97754dbf8200d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tare:compras:procesos-de-compras"/><text:bookmark-start text:name="__RefHeading___procesos-asociados-al-departamento-de-compras-de-la-empresa_1"/><text:bookmark-start text:name="procesos-asociados-al-departamento-de-compras-de-la-empresa"/>Procesos asociados al departamento de compras de la empresa<text:bookmark-end text:name="__RefHeading___procesos-asociados-al-departamento-de-compras-de-la-empresa_1"/><text:bookmark-end text:name="procesos-asociados-al-departamento-de-compras-de-la-empresa"/></text:h>
      <text:p text:style-name="Text_20_body">Este artículo intenta abarcar cómo se implementa las operaciones de compra que maneja una empresa mayorista. Desde la introducción de la orden de compra hasta la validación de la misma a nivel de pagos como a nivel de inventario.</text:p>
      <text:h text:style-name="Heading_20_2" text:outline-level="2"><text:bookmark-start text:name="__RefHeading___registrar-una-orden-de-compra-al-proveedor_2"/><text:bookmark-start text:name="registrar-una-orden-de-compra-al-proveedor"/>Registrar una orden de compra al proveedor<text:bookmark-end text:name="__RefHeading___registrar-una-orden-de-compra-al-proveedor_2"/><text:bookmark-end text:name="registrar-una-orden-de-compra-al-proveedor"/></text:h>
      <text:p text:style-name="Text_20_body">Cuando nace la necesidad de comprar a un proveedor que ofrece artículos a la empresa, el primer paso es entrar a <text:span text:style-name="Strong_20_Emphasis">Inventario / Entrada de Artículos</text:span></text:p>
      <text:p text:style-name="Text_20_body"><draw:frame draw:style-name="media" draw:name="0" text:anchor-type="as-char" draw:z-index="0" svg:width="16.933333333333cm" svg:height="7.042472406181cm"><draw:image xlink:href="Pictures/0dee2ff2ecad0e6b0a5f8b3d7c580406.png" xlink:type="simple" xlink:show="embed" xlink:actuate="onLoad"/></draw:frame></text:p>
      <text:p text:style-name="Text_20_body">Normalmente se introduce el RIF del proveedor y se pulsa ENTER. Si se trata de un proveedor previamente registrado se puede utilizar el icono <text:span text:style-name="Strong_20_Emphasis">Buscar</text:span> para mostrar un listado y localizarlo por nombre</text:p>
      <text:h text:style-name="Heading_20_3" text:outline-level="3"><text:bookmark-start text:name="__RefHeading___introducir-un-articulo-que-ofrece-el-proveedor-por-primera-vez_3"/><text:bookmark-start text:name="introducir-un-articulo-que-ofrece-el-proveedor-por-primera-vez"/>Introducir un artículo que ofrece el proveedor por primera vez<text:bookmark-end text:name="__RefHeading___introducir-un-articulo-que-ofrece-el-proveedor-por-primera-vez_3"/><text:bookmark-end text:name="introducir-un-articulo-que-ofrece-el-proveedor-por-primera-vez"/></text:h>
      <text:p text:style-name="Text_20_body">Si algún artículo amerita ser registrado en Antare antes de incluirlo en la orden de compra, se pulsa un par de veces sobre el botón (+). </text:p>
      <text:p text:style-name="Text_20_body"><draw:frame draw:style-name="media" draw:name="| Legend" text:anchor-type="as-char" draw:z-index="0" svg:width="16.933333333333cm"><draw:text-box><text:p text:style-name="legendcenter"><draw:frame draw:style-name="media" draw:name="|" text:anchor-type="as-char" draw:z-index="1" svg:width="16.933333333333cm" svg:height="11.22363519589cm"><draw:image xlink:href="Pictures/b94240de3a3e6427b7e26f323c84c9a0.png" xlink:type="simple" xlink:show="embed" xlink:actuate="onLoad"/></draw:frame>|</text:p></draw:text-box></draw:frame></text:p>
      <text:p text:style-name="Text_20_body">Ejemplo de un artículo registrado:</text:p>
      <text:p text:style-name="Text_20_body"><draw:frame draw:style-name="media" draw:name="| Legend" text:anchor-type="as-char" draw:z-index="0" svg:width="16.933333333333cm"><draw:text-box><text:p text:style-name="legendcenter"><draw:frame draw:style-name="media" draw:name="|" text:anchor-type="as-char" draw:z-index="2" svg:width="16.933333333333cm" svg:height="12.075079365079cm"><draw:image xlink:href="Pictures/6a3b64465de10b1c5f1b1034b6928c3b.png" xlink:type="simple" xlink:show="embed" xlink:actuate="onLoad"/></draw:frame>|</text:p></draw:text-box></draw:frame></text:p>
      <text:p text:style-name="Text_20_body">Entonces se completan los detalles del nuevo renglón y se incluye en la orden.</text:p>
      <text:p text:style-name="Text_20_body"><draw:frame draw:style-name="media" draw:name="| Legend" text:anchor-type="as-char" draw:z-index="0" svg:width="16.933333333333cm"><draw:text-box><text:p text:style-name="legendcenter"><draw:frame draw:style-name="media" draw:name="|" text:anchor-type="as-char" draw:z-index="3" svg:width="16.933333333333cm" svg:height="8.9472308221534cm"><draw:image xlink:href="Pictures/b2bee14761c854b888031464f9f71449.png" xlink:type="simple" xlink:show="embed" xlink:actuate="onLoad"/></draw:frame>|</text:p></draw:text-box></draw:frame></text:p>
      <text:h text:style-name="Heading_20_3" text:outline-level="3"><text:bookmark-start text:name="__RefHeading___incluir-un-articulo-registrado-con-anterioridad_4"/><text:bookmark-start text:name="incluir-un-articulo-registrado-con-anterioridad"/>Incluir un artículo registrado con anterioridad<text:bookmark-end text:name="__RefHeading___incluir-un-articulo-registrado-con-anterioridad_4"/><text:bookmark-end text:name="incluir-un-articulo-registrado-con-anterioridad"/></text:h>
      <text:p text:style-name="Text_20_body">Si el usuario tiene la certeza de que el producto a incluir ya está registrado en la Base de Datos <text:span text:style-name="Strong_20_Emphasis">Antare</text:span>, solo debe pulsar el ícono de búsqueda:</text:p>
      <text:p text:style-name="Text_20_body"><draw:frame draw:style-name="media" draw:name="4" text:anchor-type="as-char" draw:z-index="4" svg:width="16.933333333333cm" svg:height="11.339285714286cm"><draw:image xlink:href="Pictures/35b7318dd33aebd004bdc7502490b6e6.png" xlink:type="simple" xlink:show="embed" xlink:actuate="onLoad"/></draw:frame></text:p>
      <text:h text:style-name="Heading_20_3" text:outline-level="3"><text:bookmark-start text:name="__RefHeading___completar-y-validar-la-orden-de-compra_5"/><text:bookmark-start text:name="completar-y-validar-la-orden-de-compra"/>Completar y validar la orden de compra<text:bookmark-end text:name="__RefHeading___completar-y-validar-la-orden-de-compra_5"/><text:bookmark-end text:name="completar-y-validar-la-orden-de-compra"/></text:h>
      <text:p text:style-name="Text_20_body">Una vez incluidos todos los productos (nuevos o existentes) que componen la orden de compra a emitir al proveedor, se realiza una verificación rápida de los totales y se hace clic en <text:span text:style-name="Strong_20_Emphasis">Orden de Compra</text:span> para validar la misma.</text:p>
      <text:p text:style-name="Text_20_body"><draw:frame draw:style-name="media" draw:name="5" text:anchor-type="as-char" draw:z-index="5" svg:width="16.933333333333cm" svg:height="8.9472308221534cm"><draw:image xlink:href="Pictures/f2c624320ab5bd4a88529e67881b9abb.png" xlink:type="simple" xlink:show="embed" xlink:actuate="onLoad"/></draw:frame></text:p>
      <text:p text:style-name="Text_20_body">En este punto hay que considerar lo siguiente:</text:p>
      <text:list text:style-name="List_20_1" text:continue-numbering="false">
        <text:list-item>
          <text:p text:style-name="List_20_1_Content_First"> Una orden de compra no suma al inventario las existencias especificadas en la misma.</text:p>
        </text:list-item>
        <text:list-item>
          <text:p text:style-name="List_20_1_Content"> Los nuevos artículos introducidos en el proceso de orden de compra no figurarán todavía en ningún listado para la venta</text:p>
        </text:list-item>
        <text:list-item>
          <text:p text:style-name="List_20_1_Content_Last"> Las ordenes de compra pueden ser modificadas para incluir, modificar o quitar los artículos de la misma.</text:p>
        </text:list-item>
      </text:list>
      <text:h text:style-name="Heading_20_3" text:outline-level="3"><text:bookmark-start text:name="__RefHeading___consultar-ordenes-de-compra-realizadas_6"/><text:bookmark-start text:name="consultar-ordenes-de-compra-realizadas"/>Consultar ordenes de compra realizadas<text:bookmark-end text:name="__RefHeading___consultar-ordenes-de-compra-realizadas_6"/><text:bookmark-end text:name="consultar-ordenes-de-compra-realizadas"/></text:h>
      <text:p text:style-name="Text_20_body">Para poner en pantalla una orden de compra previamente registrada bien sea para revisión, modificación o anulación sólo basta entrar a la misma ventana <text:span text:style-name="Strong_20_Emphasis">Inventario \ Entrada de Artículos</text:span> y pulsar sobre el icono del reloj de Arena.</text:p>
      <text:p text:style-name="Text_20_body"><draw:frame draw:style-name="media" draw:name="6" text:anchor-type="as-char" draw:z-index="6" svg:width="16.933333333333cm" svg:height="6.1248226950355cm"><draw:image xlink:href="Pictures/f50afef1c8c1cb49449b7e9026670877.png" xlink:type="simple" xlink:show="embed" xlink:actuate="onLoad"/></draw:frame></text:p>
      <text:h text:style-name="Heading_20_2" text:outline-level="2"><text:bookmark-start text:name="__RefHeading___recepcion-de-facturas-o-notas-de-entrega-del-proveedor_7"/><text:bookmark-start text:name="recepcion-de-facturas-o-notas-de-entrega-del-proveedor"/>Recepción de Facturas o Notas de Entrega del Proveedor<text:bookmark-end text:name="__RefHeading___recepcion-de-facturas-o-notas-de-entrega-del-proveedor_7"/><text:bookmark-end text:name="recepcion-de-facturas-o-notas-de-entrega-del-proveedor"/></text:h>
      <text:p text:style-name="Text_20_body">Para convertir una Orden de Compra registrada en una Compra a partir del documento de venta enviado por el proveedor, se entra a la ventana <text:span text:style-name="Strong_20_Emphasis">Compras \ Compras y Gastos Varios</text:span> y se pulsa sobre el icono Reloj de Arena</text:p>
      <text:p text:style-name="Text_20_body"><draw:frame draw:style-name="media" draw:name="7" text:anchor-type="as-char" draw:z-index="7" svg:width="16.933333333333cm" svg:height="10.379637377964cm"><draw:image xlink:href="Pictures/c1089e54fbae0f3ab97754dbf8200d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42:42</meta:creation-date>
    <dc:creator>Generated</dc:creator>
    <dc:date>2026-09-08T20::42:42</dc:date>
    <dc:language>en-US</dc:language>
    <meta:editing-cycles>1</meta:editing-cycles>
    <meta:editing-duration>PT0S</meta:editing-duration>
    <dc:title>antare:compras:procesos-de-compras</dc:title>
  </office:meta>
</office:document-meta>
</file>