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12063b625885223c696afa58e6196b.png"/>
  <manifest:file-entry manifest:media-type="image/png" manifest:full-path="Pictures/e48e2cc8b2d74517a7c8074e214b4968.png"/>
  <manifest:file-entry manifest:media-type="image/png" manifest:full-path="Pictures/1f160153ad9984470d5b81ab9e291dfc.png"/>
  <manifest:file-entry manifest:media-type="image/png" manifest:full-path="Pictures/af6e372cfc4b4f5188d800ed770c2e89.png"/>
  <manifest:file-entry manifest:media-type="image/png" manifest:full-path="Pictures/fc0fcbf7c13da36057c9a4bc72e8f4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are:inventario:configurar-inventario:presentaciones:definir-empaque-principal"/><text:bookmark-start text:name="__RefHeading___definir-empaque-principal_1"/><text:bookmark-start text:name="definir-empaque-principal"/>Definir empaque principal<text:bookmark-end text:name="__RefHeading___definir-empaque-principal_1"/><text:bookmark-end text:name="definir-empaque-principal"/></text:h>
      <text:p text:style-name="Text_20_body">Como “Empaque principal” nos referimos al bulto, caja, paquete que ofrece el proveedor a la empresa. El “Empaque principal” suele contener una cantidad fija de unidades detalladas (6, 10, 12, 24, etc).</text:p>
      <text:p text:style-name="Text_20_body">En esta sección se muestra cómo definir o modificar el empaque principal</text:p>
      <table:table table:style-name="Table_Quotation1">
        <table:table-column/>
        <table:table-row>
          <table:table-cell office:value-type="string" table:style-name="Cell_Quotation1">
            <text:p text:style-name="tablealignleft">Esta funcionalidad aplica solamente en artículos que no manejen tallas ni seriales. Los artículos que manejen tallas o seriales están limitados a una presentación única.</text:p>
          </table:table-cell>
        </table:table-row>
      </table:table>
      <text:h text:style-name="Heading_20_3" text:outline-level="3"><text:bookmark-start text:name="__RefHeading___modificar-empaque-principal_2"/><text:bookmark-start text:name="modificar-empaque-principal"/>Modificar empaque principal<text:bookmark-end text:name="__RefHeading___modificar-empaque-principal_2"/><text:bookmark-end text:name="modificar-empaque-principal"/></text:h>
      <text:p text:style-name="Text_20_body">A manera de tutorial/ejemplo se tiene el caso de este artículo:</text:p>
      <text:p text:style-name="Text_20_body"><draw:frame draw:style-name="media" draw:name="0" text:anchor-type="as-char" draw:z-index="0" svg:width="16.721666666667cm" svg:height="16.271875cm"><draw:image xlink:href="Pictures/cd12063b625885223c696afa58e6196b.png" xlink:type="simple" xlink:show="embed" xlink:actuate="onLoad"/></draw:frame></text:p>
      <text:p text:style-name="Text_20_body">De repente el proveedor notifica que de ahora en adelante, este producto se ofrece en bultos de 10 unidades en lugar de 20 unidades.</text:p>
      <text:p text:style-name="Text_20_body">Se pulsa sobre el icono correspondiente que da acceso a la ventana <text:span text:style-name="Strong_20_Emphasis">Empaques y Unidades alternas del Item</text:span> e inmediatamente se pulse sobre <text:span text:style-name="Strong_20_Emphasis">Definir empaque principal</text:span></text:p>
      <text:p text:style-name="Text_20_body"><draw:frame draw:style-name="media" draw:name="1" text:anchor-type="as-char" draw:z-index="1" svg:width="23.600833333333cm" style:rel-width="100%" svg:height="19.499791666667cm" style:rel-height="scale"><draw:image xlink:href="Pictures/e48e2cc8b2d74517a7c8074e214b4968.png" xlink:type="simple" xlink:show="embed" xlink:actuate="onLoad"/></draw:frame></text:p>
      <text:p text:style-name="Text_20_body">Se colocan los datos del nuevo empaque principal</text:p>
      <text:p text:style-name="Text_20_body"><draw:frame draw:style-name="media" draw:name="2" text:anchor-type="as-char" draw:z-index="2" svg:width="16.642291666667cm" svg:height="11.1125cm"><draw:image xlink:href="Pictures/1f160153ad9984470d5b81ab9e291dfc.png" xlink:type="simple" xlink:show="embed" xlink:actuate="onLoad"/></draw:frame></text:p>
      <text:p text:style-name="Text_20_body">Al pulsar en <text:span text:style-name="Strong_20_Emphasis">Aceptar</text:span> y confirmar los cambios, aparece lo siguiente en la ventana anterior</text:p>
      <text:p text:style-name="Text_20_body"><draw:frame draw:style-name="media" draw:name="3" text:anchor-type="as-char" draw:z-index="3" svg:width="20.47875cm" style:rel-width="100%" svg:height="10.31875cm" style:rel-height="scale"><draw:image xlink:href="Pictures/af6e372cfc4b4f5188d800ed770c2e89.png" xlink:type="simple" xlink:show="embed" xlink:actuate="onLoad"/></draw:frame></text:p>
      <text:p text:style-name="Text_20_body">Y al volver a la ficha <text:span text:style-name="Strong_20_Emphasis">Items</text:span> aparecen las presentaciones activas reconfiguradas.</text:p>
      <text:p text:style-name="Text_20_body"><draw:frame draw:style-name="media" draw:name="4" text:anchor-type="as-char" draw:z-index="4" svg:width="16.721666666667cm" svg:height="16.271875cm"><draw:image xlink:href="Pictures/fc0fcbf7c13da36057c9a4bc72e8f43b.png" xlink:type="simple" xlink:show="embed" xlink:actuate="onLoad"/></draw:frame></text:p>
      <text:p text:style-name="Text_20_body">En términos de inventario, ocurre lo siguiente:</text:p>
      <text:list text:style-name="Numbering_20_1" text:continue-numbering="false">
        <text:list-item>
          <text:p text:style-name="Numbering_20_1_Content_First"> Todas las presentaciones se vacían a unidades</text:p>
        </text:list-item>
        <text:list-item>
          <text:p text:style-name="Numbering_20_1_Content"> Se define la nueva presentación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45:38</meta:creation-date>
    <dc:creator>Generated</dc:creator>
    <dc:date>2026-09-08T20::45:38</dc:date>
    <dc:language>en-US</dc:language>
    <meta:editing-cycles>1</meta:editing-cycles>
    <meta:editing-duration>PT0S</meta:editing-duration>
    <dc:title>antare:inventario:configurar-inventario:presentaciones:definir-empaque-principal</dc:title>
  </office:meta>
</office:document-meta>
</file>