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cde57650f1c451304fa61f5ddcc511.png"/>
  <manifest:file-entry manifest:media-type="image/png" manifest:full-path="Pictures/a2d685c761a58ca8ca5961b49a623c41.png"/>
  <manifest:file-entry manifest:media-type="image/png" manifest:full-path="Pictures/22b8b80f24b8c28c46e1e7b4b7f7c843.png"/>
  <manifest:file-entry manifest:media-type="image/png" manifest:full-path="Pictures/9ae82b73f8a2d632c5f74596e7186cab.png"/>
  <manifest:file-entry manifest:media-type="image/png" manifest:full-path="Pictures/84a214e0836a13fc84ca6f46bb50c357.png"/>
  <manifest:file-entry manifest:media-type="image/png" manifest:full-path="Pictures/dd106ad6c6f15f1f092b605b8e728550.png"/>
  <manifest:file-entry manifest:media-type="image/png" manifest:full-path="Pictures/7875c2df479274e2387d0207146ce2d7.png"/>
  <manifest:file-entry manifest:media-type="image/png" manifest:full-path="Pictures/63dd1f6ce4e65e4bee69f93f948756c3.png"/>
  <manifest:file-entry manifest:media-type="image/png" manifest:full-path="Pictures/03ba87ed2269354bd4df0ecf74b487a4.png"/>
  <manifest:file-entry manifest:media-type="image/png" manifest:full-path="Pictures/17f8162d96c9ca4a3f5d1cb772fa7823.png"/>
  <manifest:file-entry manifest:media-type="image/png" manifest:full-path="Pictures/07ed8d7713a84e204a7b5530a3e4c7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inventario:diferentes-tipos-de-articulos"/><text:bookmark-start text:name="__RefHeading___registro-de-diferentes-tipos-de-productos-o-servicios_1"/><text:bookmark-start text:name="registro-de-diferentes-tipos-de-productos-o-servicios"/>Registro de diferentes tipos de productos o servicios<text:bookmark-end text:name="__RefHeading___registro-de-diferentes-tipos-de-productos-o-servicios_1"/><text:bookmark-end text:name="registro-de-diferentes-tipos-de-productos-o-servicios"/></text:h>
      <text:p text:style-name="Text_20_body">Con Antare la empresa puede gestionar tanto la comercialización de productos como la prestación de servicios.</text:p>
      <text:p text:style-name="Text_20_body">El registro de toda esta diversidad de conceptos facturables (entre productos y servicios) queda almacenado en una sola tabla de Items, donde cada concepto está representado por un registro o fila de la misma identificado con un código único de hasta 14 caracteres alfanuméricos definido por el usuario.</text:p>
      <text:p text:style-name="Text_20_body">El propósito de este artículo es dar una visión de cómo registrar correctamente toda la gama de de conceptos que puede comercializar Antare según su categoría. (Un producto con serial o sin serial, un servicio, un insumo, etc).</text:p>
      <text:h text:style-name="Heading_20_2" text:outline-level="2"><text:bookmark-start text:name="__RefHeading___categorias-de-items-que-maneja-antare_2"/><text:bookmark-start text:name="categorias-de-items-que-maneja-antare"/>Categorías de Items que maneja Antare<text:bookmark-end text:name="__RefHeading___categorias-de-items-que-maneja-antare_2"/><text:bookmark-end text:name="categorias-de-items-que-maneja-antare"/></text:h>
      <text:list text:style-name="List_20_1" text:continue-numbering="false">
        <text:list-item>
          <text:p text:style-name="List_20_1_Content_First"> Productos terminados sencillos. Ejemplo una franela.</text:p>
        </text:list-item>
        <text:list-item>
          <text:p text:style-name="List_20_1_Content"> Productos terminados que incluyen serial. Ejemplo un teléfono celular.</text:p>
        </text:list-item>
        <text:list-item>
          <text:p text:style-name="List_20_1_Content"> Productos terminados que no descuentan de inventario. Ejemplo una pizza.</text:p>
        </text:list-item>
        <text:list-item>
          <text:p text:style-name="List_20_1_Content"> Set de productos (Item compuesto). Ejemplos: Un trago de coctel o un combo de pollo con refresco.</text:p>
        </text:list-item>
        <text:list-item>
          <text:p text:style-name="List_20_1_Content"> Servicios. Ejemplos: una consulta odontológica, un corte de cabello, la reparación de un teléfono o el lavado de un auto.</text:p>
        </text:list-item>
        <text:list-item>
          <text:p text:style-name="List_20_1_Content_Last"> Insumos. Ejemplo un repuesto utilizado en la reparación de un televisor.</text:p>
        </text:list-item>
      </text:list>
      <text:p text:style-name="Text_20_body">Todo Item registrado en Antare necesariamente cae en una de estas categorías, en la mayoría de los casos depende del Departamento al que el Item pertenece.</text:p>
      <text:h text:style-name="Heading_20_2" text:outline-level="2"><text:bookmark-start text:name="__RefHeading___modificar-las-caracteristicas-del-item-a-traves-del-departamento_3"/><text:bookmark-start text:name="modificar-las-caracteristicas-del-item-a-traves-del-departamento"/>Modificar las características del Item a través del Departamento<text:bookmark-end text:name="__RefHeading___modificar-las-caracteristicas-del-item-a-traves-del-departamento_3"/><text:bookmark-end text:name="modificar-las-caracteristicas-del-item-a-traves-del-departamento"/></text:h>
      <text:p text:style-name="Text_20_body">Cada Item que se registra en Antare esta asociado a un Departamento. Esta asociación no solo permite clasificar dicho Item en los reportes sino que define la naturaleza del mismo: Si es un servicio o es una mercancia, si requiere o no seriales, si es un repuesto, qué nivel de alicuota de I.V.A. maneja etc.</text:p>
      <text:p text:style-name="Text_20_body">El punto es que se debe tener previamente preparado el departamento a utilizar antes de registrar un nuevo Item. Por ejemplo, si se registra como Item un modelo de teléfono celular, el Item resultante de este registro debe pertenecer a un departamento que requiera seriales y que el formato de los seriales sea del tipo <text:a xlink:type="simple" xlink:href="https://es.wikipedia.org/wiki/IMEI" text:style-name="Internet_20_link" text:visited-style-name="Visited_20_Internet_20_Link">IMEI</text:a>. En cambio si se desea registrar un Servicio de Mecanica Ligera, este debe pertenecer a un departamento de servicios.</text:p>
      <text:h text:style-name="Heading_20_3" text:outline-level="3"><text:bookmark-start text:name="__RefHeading___registrar-nuevo-producto-terminado-sencillo_4"/><text:bookmark-start text:name="registrar-nuevo-producto-terminado-sencillo"/>Registrar nuevo producto terminado sencillo<text:bookmark-end text:name="__RefHeading___registrar-nuevo-producto-terminado-sencillo_4"/><text:bookmark-end text:name="registrar-nuevo-producto-terminado-sencillo"/></text:h>
      <text:p text:style-name="Text_20_body"><text:span text:style-name="Emphasis">Zapatos, ropa, accesorios, juguetes, cualquier mercancía seca que no requiera ser serializada</text:span></text:p>
      <text:p text:style-name="Text_20_body">Para un producto terminado sencillo el departamento debe ser creado y guardado esencialmente solo colocando la descripción y haciendo click en <text:span text:style-name="Strong_20_Emphasis">Guardar</text:span></text:p>
      <text:p text:style-name="Text_20_body">El departamento se crea de esta manera:</text:p>
      <text:p text:style-name="Text_20_body"><draw:frame draw:style-name="media" draw:name="Creación departamento sencillo Legend" text:anchor-type="as-char" draw:z-index="0" svg:width="22.092708333333cm" style:rel-width="100%"><draw:text-box><text:p text:style-name="legendcenter"><draw:frame draw:style-name="media" draw:name="Creación departamento sencillo" text:anchor-type="as-char" draw:z-index="0" svg:width="22.092708333333cm" style:rel-width="100%" svg:height="15.954375cm" style:rel-height="scale"><draw:image xlink:href="Pictures/fbcde57650f1c451304fa61f5ddcc511.png" xlink:type="simple" xlink:show="embed" xlink:actuate="onLoad"/></draw:frame>Creación departamento sencillo</text:p></draw:text-box></draw:frame>
Creación departamento sencillo</text:p>
      <text:p text:style-name="Text_20_body">Luego a los nuevos productos a registrar se asigna este departamento:</text:p>
      <text:p text:style-name="Text_20_body"><draw:frame draw:style-name="media" draw:name="Creación departamento sencillo Legend" text:anchor-type="as-char" draw:z-index="0" svg:width="15.39875cm"><draw:text-box><text:p text:style-name="legendcenter"><draw:frame draw:style-name="media" draw:name="Creación departamento sencillo" text:anchor-type="as-char" draw:z-index="1" svg:width="15.39875cm" svg:height="16.66875cm"><draw:image xlink:href="Pictures/a2d685c761a58ca8ca5961b49a623c41.png" xlink:type="simple" xlink:show="embed" xlink:actuate="onLoad"/></draw:frame>Creación departamento sencillo</text:p></draw:text-box></draw:frame>
Creación departamento sencillo</text:p>
      <text:h text:style-name="Heading_20_3" text:outline-level="3"><text:bookmark-start text:name="__RefHeading___registrar-equipos-moviles-celulares-gsm_5"/><text:bookmark-start text:name="registrar-equipos-moviles-celulares-gsm"/>Registrar equipos móviles celulares GSM<text:bookmark-end text:name="__RefHeading___registrar-equipos-moviles-celulares-gsm_5"/><text:bookmark-end text:name="registrar-equipos-moviles-celulares-gsm"/></text:h>
      <text:p text:style-name="Text_20_body"><text:span text:style-name="Emphasis">Cualquier equipo movil o tablet con tecnología movil celular (GSM), que se maneja con serial electrónico <text:a xlink:type="simple" xlink:href="https://es.wikipedia.org/wiki/IMEI" text:style-name="Internet_20_link" text:visited-style-name="Visited_20_Internet_20_Link">IMEI</text:a></text:span></text:p>
      <text:p text:style-name="Text_20_body"><draw:frame draw:style-name="media" draw:name="Creación departamento GSM Legend" text:anchor-type="as-char" draw:z-index="0" svg:width="17.62125cm" style:rel-width="100%"><draw:text-box><text:p text:style-name="legendcenter"><draw:frame draw:style-name="media" draw:name="Creación departamento GSM" text:anchor-type="as-char" draw:z-index="2" svg:width="17.62125cm" style:rel-width="100%" svg:height="13.573125cm" style:rel-height="scale"><draw:image xlink:href="Pictures/22b8b80f24b8c28c46e1e7b4b7f7c843.png" xlink:type="simple" xlink:show="embed" xlink:actuate="onLoad"/></draw:frame>Creación departamento GSM</text:p></draw:text-box></draw:frame>
Creación departamento GSM</text:p>
      <text:p text:style-name="Text_20_body">Los Items creados bajo este departamento tienen la particularidad de requerir registrar el <text:a xlink:type="simple" xlink:href="https://es.wikipedia.org/wiki/IMEI" text:style-name="Internet_20_link" text:visited-style-name="Visited_20_Internet_20_Link">IMEI</text:a> de cada pieza que ingrese al inventario. Si por ejemplo en una Entrada de Artículos/Carga de Inventario se registran 50 equipos, el sistema obligará al usuario a introducir al menos 50 IMEIS.</text:p>
      <text:p text:style-name="Text_20_body">Asimismo, al venderse un equipo de esta característica, el usuario deberá introducir el <text:a xlink:type="simple" xlink:href="https://es.wikipedia.org/wiki/IMEI" text:style-name="Internet_20_link" text:visited-style-name="Visited_20_Internet_20_Link">IMEI</text:a> válido del equipo. Antare sólo aceptará aquellos <text:a xlink:type="simple" xlink:href="https://es.wikipedia.org/wiki/IMEI" text:style-name="Internet_20_link" text:visited-style-name="Visited_20_Internet_20_Link">IMEIs</text:a> válidos previamente cargados en Inventario.</text:p>
      <text:p text:style-name="Text_20_body">Antare tiene integrada una rutina de validación en el cual solo permite la introducción de <text:a xlink:type="simple" xlink:href="https://es.wikipedia.org/wiki/IMEI" text:style-name="Internet_20_link" text:visited-style-name="Visited_20_Internet_20_Link">IMEIs</text:a> válidos. No cualquier secuencia de 15 dígitos representa un <text:a xlink:type="simple" xlink:href="https://es.wikipedia.org/wiki/IMEI" text:style-name="Internet_20_link" text:visited-style-name="Visited_20_Internet_20_Link">IMEI</text:a>. Esto ayuda a tener mayor seguridad y robustez en la carga de inventario.</text:p>
      <text:h text:style-name="Heading_20_4" text:outline-level="4"><text:bookmark-start text:name="__RefHeading___equipos-moviles-gsm-que-no-validan-su-imei_6"/><text:bookmark-start text:name="equipos-moviles-gsm-que-no-validan-su-imei"/>Equipos móviles GSM que no validan su IMEI<text:bookmark-end text:name="__RefHeading___equipos-moviles-gsm-que-no-validan-su-imei_6"/><text:bookmark-end text:name="equipos-moviles-gsm-que-no-validan-su-imei"/></text:h>
      <text:p text:style-name="Text_20_body">Existen lotes de equipos celulares en su mayoría provenientes de Asia cuyos IMEIs no soportan la validación estándar que proporciona Antare obstaculizando la correspondiente carga de inventario.</text:p>
      <text:p text:style-name="Text_20_body">Estos equipos deben asignarse a un departamento aparte con los mismos datos de un departamento GSM estándar, pero especificando la opción que se destaca en la siguiente imagen:</text:p>
      <text:p text:style-name="Text_20_body"><draw:frame draw:style-name="media" draw:name="Crear Departamento GSM Asiatico Legend" text:anchor-type="as-char" draw:z-index="0" svg:width="12.091458333333cm"><draw:text-box><text:p text:style-name="legendcenter"><draw:frame draw:style-name="media" draw:name="Crear Departamento GSM Asiatico" text:anchor-type="as-char" draw:z-index="3" svg:width="12.091458333333cm" svg:height="3.6247916666667cm"><draw:image xlink:href="Pictures/9ae82b73f8a2d632c5f74596e7186cab.png" xlink:type="simple" xlink:show="embed" xlink:actuate="onLoad"/></draw:frame>Crear Departamento GSM Asiatico</text:p></draw:text-box></draw:frame>
Crear Departamento GSM Asiatico</text:p>
      <text:h text:style-name="Heading_20_4" text:outline-level="4"><text:bookmark-start text:name="__RefHeading___equipos-moviles-gsm-dual-sim_7"/><text:bookmark-start text:name="equipos-moviles-gsm-dual-sim"/>Equipos móviles GSM dual SIM<text:bookmark-end text:name="__RefHeading___equipos-moviles-gsm-dual-sim_7"/><text:bookmark-end text:name="equipos-moviles-gsm-dual-sim"/></text:h>
      <text:p text:style-name="Text_20_body">Los equipos Dual Sim por razones de seguridad deberían registrarse aparte en otro departamento con los con los mismos datos de un departamento GSM estándar, pero especificando la opción que se destaca en la siguiente imagen:</text:p>
      <text:p text:style-name="Text_20_body"><draw:frame draw:style-name="media" draw:name="Crear Departamento GSM dual Sim Legend" text:anchor-type="as-char" draw:z-index="0" svg:width="12.091458333333cm"><draw:text-box><text:p text:style-name="legendcenter"><draw:frame draw:style-name="media" draw:name="Crear Departamento GSM dual Sim" text:anchor-type="as-char" draw:z-index="4" svg:width="12.091458333333cm" svg:height="3.6247916666667cm"><draw:image xlink:href="Pictures/84a214e0836a13fc84ca6f46bb50c357.png" xlink:type="simple" xlink:show="embed" xlink:actuate="onLoad"/></draw:frame>Crear Departamento GSM dual Sim</text:p></draw:text-box></draw:frame>
Crear Departamento GSM dual Sim</text:p>
      <text:p text:style-name="Text_20_body">Esto hará que por cada pieza a cargar en inventario se soliciten ambos IMEIs en vez de uno.</text:p>
      <text:h text:style-name="Heading_20_3" text:outline-level="3"><text:bookmark-start text:name="__RefHeading___registrar-vehiculos-motocicletas_8"/><text:bookmark-start text:name="registrar-vehiculos-motocicletas"/>Registrar vehiculos (motocicletas)<text:bookmark-end text:name="__RefHeading___registrar-vehiculos-motocicletas_8"/><text:bookmark-end text:name="registrar-vehiculos-motocicletas"/></text:h>
      <text:p text:style-name="Text_20_body">Una motocicleta es también un Item serializado, solo que se toma como serial principal el de la carrocería, y a ese serial principal se adjunta como información complementaria los campos de año, color, clase, etc.</text:p>
      <text:p text:style-name="Text_20_body"><draw:frame draw:style-name="media" draw:name="Departamento para Motocicletas Legend" text:anchor-type="as-char" draw:z-index="0" svg:width="17.62125cm" style:rel-width="100%"><draw:text-box><text:p text:style-name="legendcenter"><draw:frame draw:style-name="media" draw:name="Departamento para Motocicletas" text:anchor-type="as-char" draw:z-index="5" svg:width="17.62125cm" style:rel-width="100%" svg:height="13.573125cm" style:rel-height="scale"><draw:image xlink:href="Pictures/dd106ad6c6f15f1f092b605b8e728550.png" xlink:type="simple" xlink:show="embed" xlink:actuate="onLoad"/></draw:frame>Departamento para Motocicletas</text:p></draw:text-box></draw:frame>
Departamento para Motocicletas</text:p>
      <text:p text:style-name="Text_20_body">Al realizar la carga de inventario de motocicletas se solicita la información adicional al usuario, como aparece en la siguiente imagen:</text:p>
      <text:p text:style-name="Text_20_body"><draw:frame draw:style-name="media" draw:name="Seriales de una Motocicleta Legend" text:anchor-type="as-char" draw:z-index="0" svg:width="15.689791666667cm"><draw:text-box><text:p text:style-name="legendcenter"><draw:frame draw:style-name="media" draw:name="Seriales de una Motocicleta" text:anchor-type="as-char" draw:z-index="6" svg:width="15.689791666667cm" svg:height="11.615208333333cm"><draw:image xlink:href="Pictures/7875c2df479274e2387d0207146ce2d7.png" xlink:type="simple" xlink:show="embed" xlink:actuate="onLoad"/></draw:frame>Seriales de una Motocicleta</text:p></draw:text-box></draw:frame>
Seriales de una Motocicleta</text:p>
      <text:h text:style-name="Heading_20_3" text:outline-level="3"><text:bookmark-start text:name="__RefHeading___registrar-servicios_9"/><text:bookmark-start text:name="registrar-servicios"/>Registrar servicios<text:bookmark-end text:name="__RefHeading___registrar-servicios_9"/><text:bookmark-end text:name="registrar-servicios"/></text:h>
      <text:p text:style-name="Text_20_body">Un servicio consiste en un conjunto de actividades que buscan satisfacer las necesidades puntuales de un cliente en el marco de un conjunto de reglas y condiciones preestablecidas. Los tipos de servicios más comunes que se registran en Antare son los siguientes.</text:p>
      <text:list text:style-name="List_20_1" text:continue-numbering="false">
        <text:list-item>
          <text:p text:style-name="List_20_1_Content_First"> Reparaciones de equipos (celulares, electrodomésticos, etc)</text:p>
        </text:list-item>
        <text:list-item>
          <text:p text:style-name="List_20_1_Content"> Mantenimiento de equipos (celulares, electrodomésticos, etc)</text:p>
        </text:list-item>
        <text:list-item>
          <text:p text:style-name="List_20_1_Content"> Lavado de autos</text:p>
        </text:list-item>
        <text:list-item>
          <text:p text:style-name="List_20_1_Content"> Consultas médicas/veterinarias</text:p>
        </text:list-item>
        <text:list-item>
          <text:p text:style-name="List_20_1_Content"> Consultas y tratamientos odontológicos</text:p>
        </text:list-item>
        <text:list-item>
          <text:p text:style-name="List_20_1_Content"> Mano de obra</text:p>
        </text:list-item>
        <text:list-item>
          <text:p text:style-name="List_20_1_Content_Last"> Peluquería, etc.</text:p>
        </text:list-item>
      </text:list>
      <text:p text:style-name="Text_20_body">Un departamento de servicio simple puede ser creado de la siguiente manera:</text:p>
      <text:p text:style-name="Text_20_body"><draw:frame draw:style-name="media" draw:name="Departamento de Servicios Legend" text:anchor-type="as-char" draw:z-index="0" svg:width="17.62125cm" style:rel-width="100%"><draw:text-box><text:p text:style-name="legendcenter"><draw:frame draw:style-name="media" draw:name="Departamento de Servicios" text:anchor-type="as-char" draw:z-index="7" svg:width="17.62125cm" style:rel-width="100%" svg:height="13.573125cm" style:rel-height="scale"><draw:image xlink:href="Pictures/63dd1f6ce4e65e4bee69f93f948756c3.png" xlink:type="simple" xlink:show="embed" xlink:actuate="onLoad"/></draw:frame>Departamento de Servicios</text:p></draw:text-box></draw:frame>
Departamento de Servicios</text:p>
      <text:p text:style-name="Text_20_body">Luego, un Item creado bajo un departamento de servicios queda de la siguiente manera una vez guardado:</text:p>
      <text:p text:style-name="Text_20_body"><draw:frame draw:style-name="media" draw:name="Item creado bajo el departamento Servicios Legend" text:anchor-type="as-char" draw:z-index="0" svg:width="15.39875cm"><draw:text-box><text:p text:style-name="legendcenter"><draw:frame draw:style-name="media" draw:name="Item creado bajo el departamento Servicios" text:anchor-type="as-char" draw:z-index="8" svg:width="15.39875cm" svg:height="16.66875cm"><draw:image xlink:href="Pictures/03ba87ed2269354bd4df0ecf74b487a4.png" xlink:type="simple" xlink:show="embed" xlink:actuate="onLoad"/></draw:frame>Item creado bajo el departamento Servicios</text:p></draw:text-box></draw:frame>
Item creado bajo el departamento Servicios</text:p>
      <text:h text:style-name="Heading_20_4" text:outline-level="4"><text:bookmark-start text:name="__RefHeading___registrar-insumos-o-repuestos-para-los-servicios_10"/><text:bookmark-start text:name="registrar-insumos-o-repuestos-para-los-servicios"/>Registrar insumos o repuestos para los servicios<text:bookmark-end text:name="__RefHeading___registrar-insumos-o-repuestos-para-los-servicios_10"/><text:bookmark-end text:name="registrar-insumos-o-repuestos-para-los-servicios"/></text:h>
      <text:p text:style-name="Text_20_body">Los insumos para servicios son aquellas piezas que pertenecen al inventario que se emplean para la prestación de un servicio, pero que no aparece detalladas en la correspondiente factura de dicho servicio.</text:p>
      <text:p text:style-name="Text_20_body">Un caso genérico de insumos para servicios son aquellas partes o repuestos que se utilizan en las reparaciones.</text:p>
      <text:p text:style-name="Text_20_body">Los insumos se comportan de la misma manera que los productos terminados simples, incluso se pueden vender por separado. Solo que en el momento de registrar un servicio que requiera insumos, aparecerán disponibles solo los Items cuyo departamento sea del tipo insumo.</text:p>
      <text:p text:style-name="Text_20_body"><draw:frame draw:style-name="media" draw:name="Departamentos de Insumos Legend" text:anchor-type="as-char" draw:z-index="0" svg:width="17.62125cm" style:rel-width="100%"><draw:text-box><text:p text:style-name="legendcenter"><draw:frame draw:style-name="media" draw:name="Departamentos de Insumos" text:anchor-type="as-char" draw:z-index="9" svg:width="17.62125cm" style:rel-width="100%" svg:height="13.573125cm" style:rel-height="scale"><draw:image xlink:href="Pictures/17f8162d96c9ca4a3f5d1cb772fa7823.png" xlink:type="simple" xlink:show="embed" xlink:actuate="onLoad"/></draw:frame>Departamentos de Insumos</text:p></draw:text-box></draw:frame>
Departamentos de Insumos</text:p>
      <text:h text:style-name="Heading_20_2" text:outline-level="2"><text:bookmark-start text:name="__RefHeading___modificar-caracteristicas-individuales-del-item_11"/><text:bookmark-start text:name="modificar-caracteristicas-individuales-del-item"/>Modificar características individuales del Item<text:bookmark-end text:name="__RefHeading___modificar-caracteristicas-individuales-del-item_11"/><text:bookmark-end text:name="modificar-caracteristicas-individuales-del-item"/></text:h>
      <text:h text:style-name="Heading_20_3" text:outline-level="3"><text:bookmark-start text:name="__RefHeading___registrar-items-que-no-manejan-inventario_12"/><text:bookmark-start text:name="registrar-items-que-no-manejan-inventario"/>Registrar Items que no manejan Inventario<text:bookmark-end text:name="__RefHeading___registrar-items-que-no-manejan-inventario_12"/><text:bookmark-end text:name="registrar-items-que-no-manejan-inventario"/></text:h>
      <text:p text:style-name="Text_20_body">Se pueden dar casos en que el cliente necesite que un Item registrado en Antare no registre movimientos de inventario (entrada, salida, etc.) Para ello solo hay que quitar la tilde en el campo señalado en la ficha <text:span text:style-name="Strong_20_Emphasis">Items</text:span>.</text:p>
      <text:p text:style-name="Text_20_body"><draw:frame draw:style-name="media" draw:name="Item que no aplica para Inventario Legend" text:anchor-type="as-char" draw:z-index="0" svg:width="15.39875cm"><draw:text-box><text:p text:style-name="legendcenter"><draw:frame draw:style-name="media" draw:name="Item que no aplica para Inventario" text:anchor-type="as-char" draw:z-index="10" svg:width="15.39875cm" svg:height="16.66875cm"><draw:image xlink:href="Pictures/07ed8d7713a84e204a7b5530a3e4c7a4.png" xlink:type="simple" xlink:show="embed" xlink:actuate="onLoad"/></draw:frame>Item que no aplica para Inventario</text:p></draw:text-box></draw:frame>
Item que no aplica para Inventari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14:11</meta:creation-date>
    <dc:creator>Generated</dc:creator>
    <dc:date>2026-09-08T19::14:11</dc:date>
    <dc:language>en-US</dc:language>
    <meta:editing-cycles>1</meta:editing-cycles>
    <meta:editing-duration>PT0S</meta:editing-duration>
    <dc:title>antare:inventario:diferentes-tipos-de-articulos</dc:title>
  </office:meta>
</office:document-meta>
</file>