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ff34d911a3e24278f83c78aed967ed.png"/>
  <manifest:file-entry manifest:media-type="image/png" manifest:full-path="Pictures/c852e47bc199203fd029b356d8ec4afd.png"/>
  <manifest:file-entry manifest:media-type="image/png" manifest:full-path="Pictures/db29812d30f7b5200a3d377837dd7d5f.png"/>
  <manifest:file-entry manifest:media-type="image/png" manifest:full-path="Pictures/a6ee4ff68dbf86aab07bcd03d8ed32f0.png"/>
  <manifest:file-entry manifest:media-type="image/png" manifest:full-path="Pictures/e7b37bd83155f9bd6f2124986f054d89.png"/>
  <manifest:file-entry manifest:media-type="image/png" manifest:full-path="Pictures/d39bca8461aaa33172f9b929355a38aa.png"/>
  <manifest:file-entry manifest:media-type="image/png" manifest:full-path="Pictures/e99619e1f30b5812410f46990bb3a6b4.png"/>
  <manifest:file-entry manifest:media-type="image/png" manifest:full-path="Pictures/e3bee36a66a39c7bf84e6df1de6a8669.png"/>
  <manifest:file-entry manifest:media-type="image/png" manifest:full-path="Pictures/85093b081afe3700b18d6f46facb89cd.png"/>
  <manifest:file-entry manifest:media-type="image/png" manifest:full-path="Pictures/ad903d9ff33db7883851bc9e0accb2ca.png"/>
  <manifest:file-entry manifest:media-type="image/png" manifest:full-path="Pictures/06d27db589bd20c0699035c5dfe8a68f.png"/>
  <manifest:file-entry manifest:media-type="image/png" manifest:full-path="Pictures/68e8338eea576a3796099691a5a8453b.png"/>
  <manifest:file-entry manifest:media-type="image/png" manifest:full-path="Pictures/ae628fcb2e28116f6f1161181c7410d7.png"/>
  <manifest:file-entry manifest:media-type="image/png" manifest:full-path="Pictures/b2d213b53e355aa267ec022f2c231761.png"/>
  <manifest:file-entry manifest:media-type="image/png" manifest:full-path="Pictures/075d07202636d6e8737d7da5d77982ff.png"/>
  <manifest:file-entry manifest:media-type="image/png" manifest:full-path="Pictures/7e7bcbc9d5ebed0e660961299fc9de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inventario:operaciones-inventario:entrada-mercancia"/><text:bookmark-start text:name="__RefHeading___entrada-de-mercancia-cargo-de-stock-al-inventario_1"/><text:bookmark-start text:name="entrada-de-mercancia-cargo-de-stock-al-inventario"/>Entrada de Mercancía (Cargo de Stock al Inventario)<text:bookmark-end text:name="__RefHeading___entrada-de-mercancia-cargo-de-stock-al-inventario_1"/><text:bookmark-end text:name="entrada-de-mercancia-cargo-de-stock-al-inventario"/></text:h>
      <text:p text:style-name="Text_20_body">El proceso de inclusión de nuevo stock al inventario se realiza directamente desde la ventana <text:span text:style-name="Strong_20_Emphasis">Entrada de Artículos</text:span>. Se puede cargar tanto nueva mercancía nunca registrada en Antare como mercancía registrada anteriormente.</text:p>
      <text:h text:style-name="Heading_20_2" text:outline-level="2"><text:bookmark-start text:name="__RefHeading___ingreso-de-mercancia-moneda-local_2"/><text:bookmark-start text:name="ingreso-de-mercancia-moneda-local"/>Ingreso de mercancía (Moneda local)<text:bookmark-end text:name="__RefHeading___ingreso-de-mercancia-moneda-local_2"/><text:bookmark-end text:name="ingreso-de-mercancia-moneda-local"/></text:h>
      <text:p text:style-name="Text_20_body">Desde el punto de vista del inventario, teniendo a mano una factura de compra suministrada por el proveedor de la mercancía (o la correspondiente nota de entrega) se procede a abrir la ventana <text:span text:style-name="Strong_20_Emphasis">Entrada de Artículos</text:span> para introducir en Antare los datos de dicho documento.</text:p>
      <text:p text:style-name="Text_20_body"><draw:frame draw:style-name="media" draw:name="C:\Users\AntareX\AppData\Local\Temp\SNAGHTML322181e.PNG Legend" text:anchor-type="as-char" draw:z-index="0" svg:width="10.715625cm"><draw:text-box><text:p text:style-name="legendcenter"><draw:frame draw:style-name="media" draw:name="C:\Users\AntareX\AppData\Local\Temp\SNAGHTML322181e.PNG" text:anchor-type="as-char" draw:z-index="0" svg:width="10.715625cm" svg:height="7.7258333333333cm"><draw:image xlink:href="Pictures/bcff34d911a3e24278f83c78aed967ed.png" xlink:type="simple" xlink:show="embed" xlink:actuate="onLoad"/></draw:frame>C:\Users\AntareX\AppData\Local\Temp\SNAGHTML322181e.PNG</text:p></draw:text-box></draw:frame></text:p>
      <text:p text:style-name="Text_20_body">Si el proveedor no está previamente registrado en el sistema, este proporciona la posibilidad de registrarlo sobre la marcha antes de continuar con el registro de la entrada. Una vez seleccionado el proveedor se introduce los datos del encabezado en la parte superior de la ventana.</text:p>
      <text:p text:style-name="Text_20_body"><draw:frame draw:style-name="media" draw:name="1" text:anchor-type="as-char" draw:z-index="1" svg:width="13.917083333333cm" svg:height="4.92125cm"><draw:image xlink:href="Pictures/c852e47bc199203fd029b356d8ec4afd.png" xlink:type="simple" xlink:show="embed" xlink:actuate="onLoad"/></draw:frame></text:p>
      <text:p text:style-name="Text_20_body">Para incorporar los renglones del documento de compra los pasos son los siguientes:</text:p>
      <text:p text:style-name="Text_20_body"><draw:frame draw:style-name="media" draw:name="C:\Users\OPERAD~1\AppData\Local\Temp\SNAGHTML6716915.PNG Legend" text:anchor-type="as-char" draw:z-index="0" svg:width="9.4985416666667cm" style:rel-width="100%"><draw:text-box><text:p text:style-name="legendcenter"><draw:frame draw:style-name="media" draw:name="C:\Users\OPERAD~1\AppData\Local\Temp\SNAGHTML6716915.PNG" text:anchor-type="as-char" draw:z-index="2" svg:width="9.4985416666667cm" style:rel-width="100%" svg:height="6.0060416666667cm" style:rel-height="scale"><draw:image xlink:href="Pictures/db29812d30f7b5200a3d377837dd7d5f.png" xlink:type="simple" xlink:show="embed" xlink:actuate="onLoad"/></draw:frame>C:\Users\OPERAD~1\AppData\Local\Temp\SNAGHTML6716915.PNG</text:p></draw:text-box></draw:frame></text:p>
      <text:p text:style-name="Text_20_body">Luego de introducir código del articulo seleccionado se procede a completar el renglón a incluir</text:p>
      <text:p text:style-name="Text_20_body"><draw:frame draw:style-name="media" draw:name="C:\Users\OPERAD~1\AppData\Local\Temp\SNAGHTML682017f.PNG Legend" text:anchor-type="as-char" draw:z-index="0" svg:width="19.05cm" style:rel-width="100%"><draw:text-box><text:p text:style-name="legendcenter"><draw:frame draw:style-name="media" draw:name="C:\Users\OPERAD~1\AppData\Local\Temp\SNAGHTML682017f.PNG" text:anchor-type="as-char" draw:z-index="3" svg:width="19.05cm" style:rel-width="100%" svg:height="7.3554166666667cm" style:rel-height="scale"><draw:image xlink:href="Pictures/a6ee4ff68dbf86aab07bcd03d8ed32f0.png" xlink:type="simple" xlink:show="embed" xlink:actuate="onLoad"/></draw:frame>C:\Users\OPERAD~1\AppData\Local\Temp\SNAGHTML682017f.PNG</text:p></draw:text-box></draw:frame></text:p>
      <text:p text:style-name="Text_20_body">En caso de que en la factura aparezca costo por cajas y en Antare solamente se maneje la venta por unidad, se puede utilizar la siguiente herramienta para determinar el número de unidades y costo por unidad.</text:p>
      <text:p text:style-name="Text_20_body">Nota: Si se tiene planteado vender tanto por unidad como por empaque, debe haberse seguido previamente los pasos del procedimiento <text:span text:style-name="Strong_20_Emphasis">¡Error! No se encuentra el origen de la referencia.</text:span> <text:span text:style-name="Strong_20_Emphasis">¡Error! Marcador no definido.</text:span>.</text:p>
      <text:p text:style-name="Text_20_body"><draw:frame draw:style-name="media" draw:name="C:\Users\OPERAD~1\AppData\Local\Temp\SNAGHTML87105a.PNG Legend" text:anchor-type="as-char" draw:z-index="0" svg:width="18.415cm" style:rel-width="100%"><draw:text-box><text:p text:style-name="legendcenter"><draw:frame draw:style-name="media" draw:name="C:\Users\OPERAD~1\AppData\Local\Temp\SNAGHTML87105a.PNG" text:anchor-type="as-char" draw:z-index="4" svg:width="18.415cm" style:rel-width="100%" svg:height="11.456458333333cm" style:rel-height="scale"><draw:image xlink:href="Pictures/e7b37bd83155f9bd6f2124986f054d89.png" xlink:type="simple" xlink:show="embed" xlink:actuate="onLoad"/></draw:frame>C:\Users\OPERAD~1\AppData\Local\Temp\SNAGHTML87105a.PNG</text:p></draw:text-box></draw:frame></text:p>
      <text:p text:style-name="Text_20_body">El renglón agregado aparece de esta manera:</text:p>
      <text:p text:style-name="Text_20_body"><draw:frame draw:style-name="media" draw:name="5" text:anchor-type="as-char" draw:z-index="5" svg:width="12.461875cm" svg:height="9.921875cm"><draw:image xlink:href="Pictures/d39bca8461aaa33172f9b929355a38aa.png" xlink:type="simple" xlink:show="embed" xlink:actuate="onLoad"/></draw:frame></text:p>
      <text:p text:style-name="Text_20_body">Al agregar varios renglones, la ventana queda de esta manera:</text:p>
      <text:p text:style-name="Text_20_body"><draw:frame draw:style-name="media" draw:name="C:\Users\OPERAD~1\AppData\Local\Temp\SNAGHTMLaf12aa.PNG Legend" text:anchor-type="as-char" draw:z-index="0" svg:width="19.05cm" style:rel-width="100%"><draw:text-box><text:p text:style-name="legendcenter"><draw:frame draw:style-name="media" draw:name="C:\Users\OPERAD~1\AppData\Local\Temp\SNAGHTMLaf12aa.PNG" text:anchor-type="as-char" draw:z-index="6" svg:width="19.05cm" style:rel-width="100%" svg:height="11.086041666667cm" style:rel-height="scale"><draw:image xlink:href="Pictures/e99619e1f30b5812410f46990bb3a6b4.png" xlink:type="simple" xlink:show="embed" xlink:actuate="onLoad"/></draw:frame>C:\Users\OPERAD~1\AppData\Local\Temp\SNAGHTMLaf12aa.PNG</text:p></draw:text-box></draw:frame></text:p>
      <text:p text:style-name="Text_20_body">En esta etapa, antes de validar se debe cerciorarse de que tanto los montos como las cantidades coincidan con la factura. Luego de la validación aparece la correspondiente transacción de entrada de artículos guardada en el sistema, con los correspondientes artículos ya sumados al inventario.</text:p>
      <text:p text:style-name="Text_20_body">Las operaciones disponibles en una entrada de artículos validada son las que aparecen abajo.</text:p>
      <text:p text:style-name="Text_20_body">En este punto, el paso siguiente sería utilizar la herramienta <text:span text:style-name="Emphasis"><text:span text:style-name="Strong_20_Emphasis">Revisar Precios</text:span></text:span> para monitorear el comportamiento del PVP con respecto a la variación de los costos y de esa manera cuidar el margen de comercialización. Para más información respecto a este particular consulte la sección <text:span text:style-name="Strong_20_Emphasis">¡Error! No se encuentra el origen de la referencia.</text:span> <text:span text:style-name="Strong_20_Emphasis">¡Error! Marcador no definido.</text:span>.</text:p>
      <text:p text:style-name="Text_20_body">Luego de revisar los precios, finalmente se procede a emitir la correspondiente nota de entrada.</text:p>
      <text:p text:style-name="Text_20_body">Si por alguna razón, luego de haberse validado la entrada se detecta un error en la misma, se procede a anular por completo la entrada y realizar una nueva.</text:p>
      <text:p text:style-name="Text_20_body"><draw:frame draw:style-name="media" draw:name="7" text:anchor-type="as-char" draw:z-index="7" svg:width="19.05cm" style:rel-width="100%" svg:height="10.080625cm" style:rel-height="scale"><draw:image xlink:href="Pictures/e3bee36a66a39c7bf84e6df1de6a8669.png" xlink:type="simple" xlink:show="embed" xlink:actuate="onLoad"/></draw:frame></text:p>
      <text:p text:style-name="Text_20_body">Al validar esta entrada, cada Item involucrado en la misma cambiará su origen a <text:span text:style-name="Strong_20_Emphasis">Nacional</text:span> y el costo actual de la misma será actualizado según el renglón correspondiente y expresado en moneda local.</text:p>
      <text:h text:style-name="Heading_20_2" text:outline-level="2"><text:bookmark-start text:name="__RefHeading___ingreso-de-mercancia-moneda-extranjera_3"/><text:bookmark-start text:name="ingreso-de-mercancia-moneda-extranjera"/>Ingreso de mercancía (Moneda extranjera)<text:bookmark-end text:name="__RefHeading___ingreso-de-mercancia-moneda-extranjera_3"/><text:bookmark-end text:name="ingreso-de-mercancia-moneda-extranjera"/></text:h>
      <text:p text:style-name="Text_20_body">Los pasos para registrar mercancía en moneda extranjera son semejantes a los del registro de mercancía en moneda local, con las siguientes diferencias:</text:p>
      <text:p text:style-name="Text_20_body"><draw:frame draw:style-name="media" draw:name="C:\Users\AntareX\AppData\Local\Temp\SNAGHTML32fb394.PNG Legend" text:anchor-type="as-char" draw:z-index="0" svg:width="18.785416666667cm" style:rel-width="100%"><draw:text-box><text:p text:style-name="legendcenter"><draw:frame draw:style-name="media" draw:name="C:\Users\AntareX\AppData\Local\Temp\SNAGHTML32fb394.PNG" text:anchor-type="as-char" draw:z-index="8" svg:width="18.785416666667cm" style:rel-width="100%" svg:height="9.0752083333333cm" style:rel-height="scale"><draw:image xlink:href="Pictures/85093b081afe3700b18d6f46facb89cd.png" xlink:type="simple" xlink:show="embed" xlink:actuate="onLoad"/></draw:frame>C:\Users\AntareX\AppData\Local\Temp\SNAGHTML32fb394.PNG</text:p></draw:text-box></draw:frame></text:p>
      <text:p text:style-name="Text_20_body">De esta manera se puede registrar una carga de mercancía sin tener que anexar datos de importación.</text:p>
      <text:p text:style-name="Text_20_body">Al validar esta entrada, cada Item involucrado en la misma cambiará su origen a <text:span text:style-name="Strong_20_Emphasis">Importado, costo DDP</text:span> y el costo actual de la misma será actualizado según el renglón correspondiente y expresado en moneda extranjera.</text:p>
      <text:h text:style-name="Heading_20_2" text:outline-level="2"><text:bookmark-start text:name="__RefHeading___ingreso-de-mercancia-aduanas-e-importacion_4"/><text:bookmark-start text:name="ingreso-de-mercancia-aduanas-e-importacion"/>Ingreso de mercancía (Aduanas e importación)<text:bookmark-end text:name="__RefHeading___ingreso-de-mercancia-aduanas-e-importacion_4"/><text:bookmark-end text:name="ingreso-de-mercancia-aduanas-e-importacion"/></text:h>
      <text:h text:style-name="Heading_20_3" text:outline-level="3"><text:bookmark-start text:name="__RefHeading___registro-de-agentes-aduanales_5"/><text:bookmark-start text:name="registro-de-agentes-aduanales"/>Registro de agentes aduanales<text:bookmark-end text:name="__RefHeading___registro-de-agentes-aduanales_5"/><text:bookmark-end text:name="registro-de-agentes-aduanales"/></text:h>
      <text:p text:style-name="Text_20_body">Un agente aduanal que preste servicios a la empresa se puede registrar en Antare tal como se registra a cualquier proveedor, con la única diferencia señalada en la siguiente imagen:</text:p>
      <text:p text:style-name="Text_20_body"><draw:frame draw:style-name="media" draw:name="9" text:anchor-type="as-char" draw:z-index="9" svg:width="14.578541666667cm" svg:height="12.964583333333cm"><draw:image xlink:href="Pictures/ad903d9ff33db7883851bc9e0accb2ca.png" xlink:type="simple" xlink:show="embed" xlink:actuate="onLoad"/></draw:frame></text:p>
      <text:h text:style-name="Heading_20_3" text:outline-level="3"><text:bookmark-start text:name="__RefHeading___ingreso-de-mercancia-bajo-la-modalidad-de-importacion_6"/><text:bookmark-start text:name="ingreso-de-mercancia-bajo-la-modalidad-de-importacion"/>Ingreso de mercancía bajo la modalidad de importación.<text:bookmark-end text:name="__RefHeading___ingreso-de-mercancia-bajo-la-modalidad-de-importacion_6"/><text:bookmark-end text:name="ingreso-de-mercancia-bajo-la-modalidad-de-importacion"/></text:h>
      <text:p text:style-name="Text_20_body">Para registrar en Antare una operación de importación de artículos se debe comenzar por la ventana Entrada de Artículos. En esta se prepara como si fuese un cargo normal de inventario, solo que con los siguientes ajustes:</text:p>
      <text:p text:style-name="Text_20_body"><draw:frame draw:style-name="media" draw:name="10" text:anchor-type="as-char" draw:z-index="10" svg:width="19.05cm" style:rel-width="100%" svg:height="12.832291666667cm" style:rel-height="scale"><draw:image xlink:href="Pictures/06d27db589bd20c0699035c5dfe8a68f.png" xlink:type="simple" xlink:show="embed" xlink:actuate="onLoad"/></draw:frame></text:p>
      <text:p text:style-name="Text_20_body">En esta ventana se debe tener cuidado en colocar correctamente tanto el valor Importación en el campo Procedencia como la tasa de cambio en el encabezado, asimismo se registra cuidadosamente los artículos a incluir en la transacción especificando cantidad y costo unitario FOB, así como la presentación (Preferiblemente Bultos).</text:p>
      <text:p text:style-name="Text_20_body">Al hacer clic en validar pasamos a la siguiente ventana que nos solicita detalles acerca de la operación de importación como tal:</text:p>
      <text:p text:style-name="Text_20_body"><draw:frame draw:style-name="media" draw:name="C:\Users\AntareX\AppData\Local\Temp\SNAGHTML1fcb876b.PNG Legend" text:anchor-type="as-char" draw:z-index="0" svg:width="11.90625cm"><draw:text-box><text:p text:style-name="legendcenter"><draw:frame draw:style-name="media" draw:name="C:\Users\AntareX\AppData\Local\Temp\SNAGHTML1fcb876b.PNG" text:anchor-type="as-char" draw:z-index="11" svg:width="11.90625cm" svg:height="11.853333333333cm"><draw:image xlink:href="Pictures/68e8338eea576a3796099691a5a8453b.png" xlink:type="simple" xlink:show="embed" xlink:actuate="onLoad"/></draw:frame>C:\Users\AntareX\AppData\Local\Temp\SNAGHTML1fcb876b.PNG</text:p></draw:text-box></draw:frame></text:p>
      <text:p text:style-name="Text_20_body">Esta ventana consta de un formulario de 4 pestañas o secciones, la primera se muestra arriba corresponde a las tasas de cambio para efectos tanto del cálculo de impuestos (oficial) como para efectos del pago de comisiones y otros servicios (efectiva).</text:p>
      <text:p text:style-name="Text_20_body"><draw:frame draw:style-name="media" draw:name="12" text:anchor-type="as-char" draw:z-index="12" svg:width="7.3025cm" style:rel-width="100%" svg:height="6.35cm" style:rel-height="scale"><draw:image xlink:href="Pictures/ae628fcb2e28116f6f1161181c7410d7.png" xlink:type="simple" xlink:show="embed" xlink:actuate="onLoad"/></draw:frame></text:p>
      <text:p text:style-name="Text_20_body">En la pestaña <text:span text:style-name="Strong_20_Emphasis">Embarque</text:span> se detalla los costos asociados al flete y seguro, así como otros conceptos originados durante el tránsito de la mercancía antes de llegar a puerto.</text:p>
      <text:p text:style-name="Text_20_body"><draw:frame draw:style-name="media" draw:name="13" text:anchor-type="as-char" draw:z-index="13" svg:width="7.3025cm" style:rel-width="100%" svg:height="6.35cm" style:rel-height="scale"><draw:image xlink:href="Pictures/b2d213b53e355aa267ec022f2c231761.png" xlink:type="simple" xlink:show="embed" xlink:actuate="onLoad"/></draw:frame></text:p>
      <text:p text:style-name="Text_20_body">En la pestaña <text:span text:style-name="Strong_20_Emphasis">Impuestos</text:span> se desglosa la correspondiente liquidación tributaria en moneda local tomando como tasa de cambio la oficial establecida por el BCV.</text:p>
      <text:p text:style-name="Text_20_body"><draw:frame draw:style-name="media" draw:name="14" text:anchor-type="as-char" draw:z-index="14" svg:width="7.3025cm" style:rel-width="100%" svg:height="6.35cm" style:rel-height="scale"><draw:image xlink:href="Pictures/075d07202636d6e8737d7da5d77982ff.png" xlink:type="simple" xlink:show="embed" xlink:actuate="onLoad"/></draw:frame></text:p>
      <text:p text:style-name="Text_20_body">En la pestaña <text:span text:style-name="Strong_20_Emphasis">Nacionalización</text:span> se desglosan los correspondientes honorarios a pagar al Agente Aduanal seleccionado, así como otros gastos originados durante la estadía de la mercancía en puerto.</text:p>
      <text:p text:style-name="Text_20_body"><draw:frame draw:style-name="media" draw:name="C:\Users\AntareX\AppData\Local\Temp\SNAGHTML1fd895f3.PNG Legend" text:anchor-type="as-char" draw:z-index="0" svg:width="8.6783333333333cm" style:rel-width="100%"><draw:text-box><text:p text:style-name="legendcenter"><draw:frame draw:style-name="media" draw:name="C:\Users\AntareX\AppData\Local\Temp\SNAGHTML1fd895f3.PNG" text:anchor-type="as-char" draw:z-index="15" svg:width="8.6783333333333cm" style:rel-width="100%" svg:height="7.62cm" style:rel-height="scale"><draw:image xlink:href="Pictures/7e7bcbc9d5ebed0e660961299fc9dea1.png" xlink:type="simple" xlink:show="embed" xlink:actuate="onLoad"/></draw:frame>C:\Users\AntareX\AppData\Local\Temp\SNAGHTML1fd895f3.PNG</text:p></draw:text-box></draw:frame></text:p>
      <text:p text:style-name="Text_20_body">Por último, se detalla la pestaña Resumen, la cual contiene un sumario de cada uno de los aspectos de la importación. El costo total de la operación en moneda extranjera será distribuido en forma proporcional a cada artículo, reflejándose el mismo en la correspondiente ficha <text:span text:style-name="Strong_20_Emphasis">Items</text:span>.</text:p>
      <text:p text:style-name="Text_20_body">Una vez validada la operación, los siguientes movimientos quedan registrados en la ficha Compras y Gastos Varios si el usuario llegó a tildar las opciones correspondientes:</text:p>
      <text:list text:style-name="Numbering_20_1" text:continue-numbering="false">
        <text:list-item>
          <text:p text:style-name="Numbering_20_1_Content_First"> La operación de compra expresada en moneda local con su número de factura (invoice)</text:p>
        </text:list-item>
        <text:list-item>
          <text:p text:style-name="Numbering_20_1_Content_Last"> La factura por honorarios del agente aduan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23:46</meta:creation-date>
    <dc:creator>Generated</dc:creator>
    <dc:date>2026-09-08T17::23:46</dc:date>
    <dc:language>en-US</dc:language>
    <meta:editing-cycles>1</meta:editing-cycles>
    <meta:editing-duration>PT0S</meta:editing-duration>
    <dc:title>antare:inventario:operaciones-inventario:entrada-mercancia</dc:title>
  </office:meta>
</office:document-meta>
</file>