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9cb67d9878d8d76859f72f6eed0f80.png"/>
  <manifest:file-entry manifest:media-type="image/png" manifest:full-path="Pictures/464c13ec8ecd06a0cf623f4971570849.png"/>
  <manifest:file-entry manifest:media-type="image/png" manifest:full-path="Pictures/cca48621cf6d32cb4a81dd2f3c9671bd.png"/>
  <manifest:file-entry manifest:media-type="image/png" manifest:full-path="Pictures/74936849fda2bfd8e90b36525a629204.png"/>
  <manifest:file-entry manifest:media-type="image/png" manifest:full-path="Pictures/090d4318a33f1aa364099bf43065f204.png"/>
  <manifest:file-entry manifest:media-type="image/png" manifest:full-path="Pictures/630b4cd0d635dad9850f3569eb54bc73.png"/>
  <manifest:file-entry manifest:media-type="image/png" manifest:full-path="Pictures/505a208f6570e60d3473db3dcf408ac5.png"/>
  <manifest:file-entry manifest:media-type="image/png" manifest:full-path="Pictures/047864b93341c726f72457e542c299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are:produccion:operaciones-produccion"/><text:bookmark-start text:name="__RefHeading___operaciones-de-produccion_1"/><text:bookmark-start text:name="operaciones-de-produccion"/>Operaciones de Producción<text:bookmark-end text:name="__RefHeading___operaciones-de-produccion_1"/><text:bookmark-end text:name="operaciones-de-produccion"/></text:h>
      <text:h text:style-name="Heading_20_2" text:outline-level="2"><text:bookmark-start text:name="__RefHeading___transformacion-de-insumos-a-productos-para-la-venta_2"/><text:bookmark-start text:name="transformacion-de-insumos-a-productos-para-la-venta"/>Transformación de insumos a productos para la venta<text:bookmark-end text:name="__RefHeading___transformacion-de-insumos-a-productos-para-la-venta_2"/><text:bookmark-end text:name="transformacion-de-insumos-a-productos-para-la-venta"/></text:h>
      <text:p text:style-name="Text_20_body">En ciertos tipos de negocio, algunos artículos que entran al inventario deben ser objetos de transformaciones (fabricación, etc.) que dan origen a productos a ser comercializados directamente al cliente: Ejemplos de esos casos son los siguient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Insumos                                         </text:p>
          </table:table-cell>
          <table:table-cell office:value-type="string" table:style-name="tableheader">
            <text:p text:style-name="Table_20_Heading">Productos para la venta                                               </text:p>
          </table:table-cell>
        </table:table-row>
        <table:table-row>
          <table:table-cell office:value-type="string" table:style-name="tablecell">
            <text:p text:style-name="tablealignleft">Reses en canal (unidades)                       </text:p>
          </table:table-cell>
          <table:table-cell office:value-type="string" table:style-name="tablecell">
            <text:p text:style-name="tablealignleft">Cortes de Carne por Kg (solomo, ganso, pulpa negra, etc.)             </text:p>
          </table:table-cell>
        </table:table-row>
        <table:table-row>
          <table:table-cell office:value-type="string" table:style-name="tablecell">
            <text:p text:style-name="tablealignleft">Naranjas (Kg)                                   </text:p>
          </table:table-cell>
          <table:table-cell office:value-type="string" table:style-name="tablecell">
            <text:p text:style-name="tablealignleft">Botellas de Jugo de Naranja (unidad)                                  </text:p>
          </table:table-cell>
        </table:table-row>
        <table:table-row>
          <table:table-cell office:value-type="string" table:style-name="tablecell">
            <text:p text:style-name="tablealignleft">Harina de trigo, azúcar, mantequilla, jamón (kg)</text:p>
          </table:table-cell>
          <table:table-cell office:value-type="string" table:style-name="tablecell">
            <text:p text:style-name="tablealignleft">Pan campesino, sobado, piñitas, cachitos de jamón, mini lunch (unidad)</text:p>
          </table:table-cell>
        </table:table-row>
      </table:table>
      <text:p text:style-name="Text_20_body">En Antare se puede registrar estos casos de fabricación, en donde en términos de sistema se traduce en descargar de inventario los artículos marcados como Insumos y al mismo tiempo cargar al inventario los productos destinados para la venta. Toda esta sección se cubre en tres temas a continuación:</text:p>
      <text:h text:style-name="Heading_20_3" text:outline-level="3"><text:bookmark-start text:name="__RefHeading___marcar-items-registrados-en-antare-como-insumos-o-productos-terminados_3"/><text:bookmark-start text:name="marcar-items-registrados-en-antare-como-insumos-o-productos-terminados"/>Marcar Items registrados en Antare como insumos o productos terminados.<text:bookmark-end text:name="__RefHeading___marcar-items-registrados-en-antare-como-insumos-o-productos-terminados_3"/><text:bookmark-end text:name="marcar-items-registrados-en-antare-como-insumos-o-productos-terminados"/></text:h>
      <text:p text:style-name="Text_20_body">En la ficha Departamentos hay unos campos que definen si los ítems que pertenecen a un departamento en particular son insumos o productos terminados (o ambos). Los campos se muestran a continuación:</text:p>
      <text:p text:style-name="Text_20_body"><draw:frame draw:style-name="media" draw:name="0" text:anchor-type="as-char" draw:z-index="0" svg:width="15.187083333333cm" svg:height="13.546666666667cm"><draw:image xlink:href="Pictures/3d9cb67d9878d8d76859f72f6eed0f80.png" xlink:type="simple" xlink:show="embed" xlink:actuate="onLoad"/></draw:frame></text:p>
      <text:h text:style-name="Heading_20_3" text:outline-level="3"><text:bookmark-start text:name="__RefHeading___registrar-una-operacion-de-transformacion-de-insumos-a-productos-terminados_4"/><text:bookmark-start text:name="registrar-una-operacion-de-transformacion-de-insumos-a-productos-terminados"/>Registrar una operación de transformación de insumos a productos terminados<text:bookmark-end text:name="__RefHeading___registrar-una-operacion-de-transformacion-de-insumos-a-productos-terminados_4"/><text:bookmark-end text:name="registrar-una-operacion-de-transformacion-de-insumos-a-productos-terminados"/></text:h>
      <text:p text:style-name="Text_20_body">Una vez definidos en la ficha Departamentos aquellos artículos que son insumos y productos terminados, se hace clic en Inventario / Entrada, de tal manera que Antare ahora le pregunte al usuario si desea realizar una entrada sencilla de mercancía o realizar una fabricación:</text:p>
      <text:p text:style-name="Text_20_body"><draw:frame draw:style-name="media" draw:name="1" text:anchor-type="as-char" draw:z-index="1" svg:width="15.875cm" svg:height="7.6464583333333cm"><draw:image xlink:href="Pictures/464c13ec8ecd06a0cf623f4971570849.png" xlink:type="simple" xlink:show="embed" xlink:actuate="onLoad"/></draw:frame></text:p>
      <text:p text:style-name="Text_20_body">Al hacer clic en Fabricación de Productos se muestra la ventana para registrar una operación de fabricación:</text:p>
      <text:p text:style-name="Text_20_body"><draw:frame draw:style-name="media" draw:name="C:\Users\AntareX\AppData\Local\Temp\SNAGHTML22fa34db.PNG Legend" text:anchor-type="as-char" draw:z-index="0" svg:width="19.05cm" style:rel-width="100%"><draw:text-box><text:p text:style-name="legendcenter"><draw:frame draw:style-name="media" draw:name="C:\Users\AntareX\AppData\Local\Temp\SNAGHTML22fa34db.PNG" text:anchor-type="as-char" draw:z-index="2" svg:width="19.05cm" style:rel-width="100%" svg:height="12.488333333333cm" style:rel-height="scale"><draw:image xlink:href="Pictures/cca48621cf6d32cb4a81dd2f3c9671bd.png" xlink:type="simple" xlink:show="embed" xlink:actuate="onLoad"/></draw:frame>C:\Users\AntareX\AppData\Local\Temp\SNAGHTML22fa34db.PNG</text:p></draw:text-box></draw:frame></text:p>
      <text:p text:style-name="Text_20_body">Si el usuario considera que falta o sobra algún Item en alguno de los dos primeros listados en la ventana debe comprobar en cada uno de esos Items a cuál departamento pertenece (véase Marcar Items registrados en Antare como insumos o productos terminados. en la página 33)</text:p>
      <text:p text:style-name="Text_20_body">El primer paso, por ejemplo, sería hacer clic sobre el renglón “Res en Canal” del primer listado, colocar 1 en Cantidad y luego hacer clic en Agregar (éstos dos últimos controles debajo del primer listado). Con ello se está tomando una unidad de res para ser procesada (y descontada del inventario).</text:p>
      <text:p text:style-name="Text_20_body"><draw:frame draw:style-name="media" draw:name="3" text:anchor-type="as-char" draw:z-index="3" svg:width="19.05cm" style:rel-width="100%" svg:height="10.239375cm" style:rel-height="scale"><draw:image xlink:href="Pictures/74936849fda2bfd8e90b36525a629204.png" xlink:type="simple" xlink:show="embed" xlink:actuate="onLoad"/></draw:frame></text:p>
      <text:p text:style-name="Text_20_body">Como resultado, el renglón seleccionado aparecerá en el tercer listado <text:span text:style-name="Strong_20_Emphasis">Movimientos resultantes</text:span></text:p>
      <text:p text:style-name="Text_20_body"><draw:frame draw:style-name="media" draw:name="4" text:anchor-type="as-char" draw:z-index="4" svg:width="19.05cm" style:rel-width="100%" svg:height="5.715cm" style:rel-height="scale"><draw:image xlink:href="Pictures/090d4318a33f1aa364099bf43065f204.png" xlink:type="simple" xlink:show="embed" xlink:actuate="onLoad"/></draw:frame></text:p>
      <text:p text:style-name="Text_20_body">Ahora para este ejemplo supóngase que se va a cortar una cantidad de kilos de corte para bisteck, se realiza entonces en el segundo listado el siguiente procedimiento:</text:p>
      <text:p text:style-name="Text_20_body"><draw:frame draw:style-name="media" draw:name="5" text:anchor-type="as-char" draw:z-index="5" svg:width="19.05cm" style:rel-width="100%" svg:height="10.239375cm" style:rel-height="scale"><draw:image xlink:href="Pictures/630b4cd0d635dad9850f3569eb54bc73.png" xlink:type="simple" xlink:show="embed" xlink:actuate="onLoad"/></draw:frame></text:p>
      <text:p text:style-name="Text_20_body">Al hacer clic en <text:span text:style-name="Strong_20_Emphasis">Agregar</text:span> se observa cómo va tomando forma el proceso de incorporación de productos terminados:</text:p>
      <text:p text:style-name="Text_20_body"><draw:frame draw:style-name="media" draw:name="6" text:anchor-type="as-char" draw:z-index="6" svg:width="19.05cm" style:rel-width="100%" svg:height="3.730625cm" style:rel-height="scale"><draw:image xlink:href="Pictures/505a208f6570e60d3473db3dcf408ac5.png" xlink:type="simple" xlink:show="embed" xlink:actuate="onLoad"/></draw:frame></text:p>
      <text:p text:style-name="Text_20_body">Se incorporan más renglones y al terminar se hace clic en <text:span text:style-name="Strong_20_Emphasis">Validar Fabricación</text:span>:</text:p>
      <text:p text:style-name="Text_20_body"><draw:frame draw:style-name="media" draw:name="7" text:anchor-type="as-char" draw:z-index="7" svg:width="19.05cm" style:rel-width="100%" svg:height="7.3554166666667cm" style:rel-height="scale"><draw:image xlink:href="Pictures/047864b93341c726f72457e542c299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00:39</meta:creation-date>
    <dc:creator>Generated</dc:creator>
    <dc:date>2026-09-08T20::00:39</dc:date>
    <dc:language>en-US</dc:language>
    <meta:editing-cycles>1</meta:editing-cycles>
    <meta:editing-duration>PT0S</meta:editing-duration>
    <dc:title>antare:produccion:operaciones-produccion</dc:title>
  </office:meta>
</office:document-meta>
</file>