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7e02e0080cc28d888a96a1bffba299c.png"/>
  <manifest:file-entry manifest:media-type="image/png" manifest:full-path="Pictures/f7c9b6f8c9ec8f24213230bcb3bd8d3e.png"/>
  <manifest:file-entry manifest:media-type="image/png" manifest:full-path="Pictures/296f7c456ee3ebf00f459678aa4584bd.png"/>
  <manifest:file-entry manifest:media-type="image/png" manifest:full-path="Pictures/b0e74346a92caf8d961aee99be8961d8.png"/>
  <manifest:file-entry manifest:media-type="image/png" manifest:full-path="Pictures/d9d94ec6f8094d2edf7be78a9268d0c2.png"/>
  <manifest:file-entry manifest:media-type="image/png" manifest:full-path="Pictures/e41ed6a6c3eff110fded5769a17d55fb.png"/>
  <manifest:file-entry manifest:media-type="image/png" manifest:full-path="Pictures/448c6c70027c2b9cacd3c995921702f9.png"/>
  <manifest:file-entry manifest:media-type="image/png" manifest:full-path="Pictures/2f407554d5398fec28bff8af42d32238.png"/>
  <manifest:file-entry manifest:media-type="image/png" manifest:full-path="Pictures/96252f669be80c2147e230eff5a1e2a9.png"/>
  <manifest:file-entry manifest:media-type="image/png" manifest:full-path="Pictures/2037f0d398da8c7f43c8247bce95ce29.png"/>
  <manifest:file-entry manifest:media-type="image/png" manifest:full-path="Pictures/a51820fb0db6ef224e95debd383fb96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tare:ventas:balanzas-mostrador"/><text:bookmark-start text:name="__RefHeading___balanzas-electronicas-de-mostrador_1"/><text:bookmark-start text:name="balanzas-electronicas-de-mostrador"/>Balanzas electrónicas de mostrador<text:bookmark-end text:name="__RefHeading___balanzas-electronicas-de-mostrador_1"/><text:bookmark-end text:name="balanzas-electronicas-de-mostrador"/></text:h>
      <text:h text:style-name="Heading_20_2" text:outline-level="2"><text:bookmark-start text:name="__RefHeading___introduccion-a-los-plu_2"/><text:bookmark-start text:name="introduccion-a-los-plu"/>Introducción a los PLU<text:bookmark-end text:name="__RefHeading___introduccion-a-los-plu_2"/><text:bookmark-end text:name="introduccion-a-los-plu"/></text:h>
      <text:p text:style-name="Text_20_body">El PLU (Siglas de <text:span text:style-name="Strong_20_Emphasis">P</text:span>rice <text:span text:style-name="Strong_20_Emphasis">L</text:span>ookup <text:span text:style-name="Strong_20_Emphasis">U</text:span>nit) es un número que permite identificar en la balanza un artículo (perteneciente a la charcutería) y su correspondiente precio. El PLU debe ser único y debe estar enlazado <text:span text:style-name="Strong_20_Emphasis">al precio</text:span> de un artículo en Antare.</text:p>
      <text:p text:style-name="Text_20_body">En el mostrador del negocio, el operador de la balanza por ejemplo al pesar un jamón, digita el correspondiente PLU del jamón para que la balanza imprima el correspondiente ticket con el precio de venta calculado.</text:p>
      <text:p text:style-name="Text_20_body">Es de hacer notar que el PLU no guarda ninguna relación directa con el código de Ítem. Los PLU son estrictamente numéricos y el código de Ítem contiene números y letras. Además, los PLU están relacionados directamente con el precio del Item, mas no con el Item en sí. Esto quiere decir que es perfectamente posible que si un Ítem tiene dos precios de venta entonces pueda tener dos PLU, uno por cada precio.</text:p>
      <text:h text:style-name="Heading_20_2" text:outline-level="2"><text:bookmark-start text:name="__RefHeading___registrar-los-plu-en-antare_3"/><text:bookmark-start text:name="registrar-los-plu-en-antare"/>Registrar los PLU en Antare<text:bookmark-end text:name="__RefHeading___registrar-los-plu-en-antare_3"/><text:bookmark-end text:name="registrar-los-plu-en-antare"/></text:h>
      <text:p text:style-name="Text_20_body">La forma más sencilla de registrar un PLU en Antare es desde la ventana Precios de Venta.</text:p>
      <text:p text:style-name="Text_20_body"><draw:frame draw:style-name="media" draw:name="0" text:anchor-type="as-char" draw:z-index="0" svg:width="16.615833333333cm" svg:height="3.5454166666667cm"><draw:image xlink:href="Pictures/f7e02e0080cc28d888a96a1bffba299c.png" xlink:type="simple" xlink:show="embed" xlink:actuate="onLoad"/></draw:frame></text:p>
      <text:p text:style-name="Text_20_body"><draw:frame draw:style-name="media" draw:name="1" text:anchor-type="as-char" draw:z-index="1" svg:width="19.05cm" style:rel-width="100%" svg:height="6.6410416666667cm" style:rel-height="scale"><draw:image xlink:href="Pictures/f7c9b6f8c9ec8f24213230bcb3bd8d3e.png" xlink:type="simple" xlink:show="embed" xlink:actuate="onLoad"/></draw:frame></text:p>
      <text:p text:style-name="Text_20_body">Para asignar un PLU a un precio, se hace doble clic sobre el renglón para mostrar la ventana que permite modificar el precio (y el PLU)</text:p>
      <text:p text:style-name="Text_20_body"><draw:frame draw:style-name="media" draw:name="2" text:anchor-type="as-char" draw:z-index="2" svg:width="15.769166666667cm" svg:height="9.1810416666667cm"><draw:image xlink:href="Pictures/296f7c456ee3ebf00f459678aa4584bd.png" xlink:type="simple" xlink:show="embed" xlink:actuate="onLoad"/></draw:frame></text:p>
      <text:h text:style-name="Heading_20_2" text:outline-level="2"><text:bookmark-start text:name="__RefHeading___imprimir-tabla-de-plu_4"/><text:bookmark-start text:name="imprimir-tabla-de-plu"/>Imprimir tabla de PLU<text:bookmark-end text:name="__RefHeading___imprimir-tabla-de-plu_4"/><text:bookmark-end text:name="imprimir-tabla-de-plu"/></text:h>
      <text:p text:style-name="Text_20_body">Es conveniente imprimir una hoja con una tabla de PLU actualizada para que el operador de la balanza la tenga a mano, los pasos son los siguientes:</text:p>
      <text:p text:style-name="Text_20_body"><draw:frame draw:style-name="media" draw:name="3" text:anchor-type="as-char" draw:z-index="3" svg:width="16.615833333333cm" svg:height="3.5454166666667cm"><draw:image xlink:href="Pictures/f7e02e0080cc28d888a96a1bffba299c.png" xlink:type="simple" xlink:show="embed" xlink:actuate="onLoad"/></draw:frame></text:p>
      <text:p text:style-name="Text_20_body">En la ventana precios de venta, pulsar el botón “Herram PLU”</text:p>
      <text:p text:style-name="Text_20_body"><draw:frame draw:style-name="media" draw:name="4" text:anchor-type="as-char" draw:z-index="4" svg:width="19.05cm" style:rel-width="100%" svg:height="6.7997916666667cm" style:rel-height="scale"><draw:image xlink:href="Pictures/b0e74346a92caf8d961aee99be8961d8.png" xlink:type="simple" xlink:show="embed" xlink:actuate="onLoad"/></draw:frame></text:p>
      <text:p text:style-name="Text_20_body">El reporte correspondiente queda en pantalla.</text:p>
      <text:h text:style-name="Heading_20_2" text:outline-level="2"><text:bookmark-start text:name="__RefHeading___actualizar-plu-y-precios-en-la-balanza_5"/><text:bookmark-start text:name="actualizar-plu-y-precios-en-la-balanza"/>Actualizar PLU y precios en la balanza<text:bookmark-end text:name="__RefHeading___actualizar-plu-y-precios-en-la-balanza_5"/><text:bookmark-end text:name="actualizar-plu-y-precios-en-la-balanza"/></text:h>
      <text:p text:style-name="Text_20_body">Para guardar en lote los precios y PLU actualizados en Antare hacia las balanzas el procedimiento es el siguiente</text:p>
      <text:p text:style-name="Text_20_body"><draw:frame draw:style-name="media" draw:name="5" text:anchor-type="as-char" draw:z-index="5" svg:width="16.615833333333cm" svg:height="3.5454166666667cm"><draw:image xlink:href="Pictures/f7e02e0080cc28d888a96a1bffba299c.png" xlink:type="simple" xlink:show="embed" xlink:actuate="onLoad"/></draw:frame></text:p>
      <text:p text:style-name="Text_20_body">En la ventana precios de venta, pulsar el botón “Herram PLU”</text:p>
      <text:p text:style-name="Text_20_body"><draw:frame draw:style-name="media" draw:name="6" text:anchor-type="as-char" draw:z-index="6" svg:width="19.05cm" style:rel-width="100%" svg:height="6.7997916666667cm" style:rel-height="scale"><draw:image xlink:href="Pictures/d9d94ec6f8094d2edf7be78a9268d0c2.png" xlink:type="simple" xlink:show="embed" xlink:actuate="onLoad"/></draw:frame></text:p>
      <text:p text:style-name="Text_20_body"><draw:frame draw:style-name="media" draw:name="C:\Users\OPERAD~1\AppData\Local\Temp\SNAGHTMLd7b37b.PNG Legend" text:anchor-type="as-char" draw:z-index="0" svg:width="11.615208333333cm"><draw:text-box><text:p text:style-name="legendcenter"><draw:frame draw:style-name="media" draw:name="C:\Users\OPERAD~1\AppData\Local\Temp\SNAGHTMLd7b37b.PNG" text:anchor-type="as-char" draw:z-index="7" svg:width="11.615208333333cm" svg:height="8.8370833333333cm"><draw:image xlink:href="Pictures/e41ed6a6c3eff110fded5769a17d55fb.png" xlink:type="simple" xlink:show="embed" xlink:actuate="onLoad"/></draw:frame>C:\Users\OPERAD~1\AppData\Local\Temp\SNAGHTMLd7b37b.PNG</text:p></draw:text-box></draw:frame></text:p>
      <text:h text:style-name="Heading_20_3" text:outline-level="3"><text:bookmark-start text:name="__RefHeading___actualizar-balanzas-cas-con-los-precios-enviados-por-antare_6"/><text:bookmark-start text:name="actualizar-balanzas-cas-con-los-precios-enviados-por-antare"/>Actualizar balanzas CAS con los precios enviados por Antare.<text:bookmark-end text:name="__RefHeading___actualizar-balanzas-cas-con-los-precios-enviados-por-antare_6"/><text:bookmark-end text:name="actualizar-balanzas-cas-con-los-precios-enviados-por-antare"/></text:h>
      <text:p text:style-name="Text_20_body">El sistema Antare actualmente se sincroniza con las balanzas CAS no directamente, sino a través de Software <text:span text:style-name="Strong_20_Emphasis">CLWorks</text:span>, el cual es fabricado por el mismo fabricante de la balanza e instalado por el personal técnico autorizado de la marca.</text:p>
      <text:p text:style-name="Text_20_body">El Software <text:span text:style-name="Strong_20_Emphasis">CLWorks</text:span> mantiene su propia base de datos independiente de PLU y Precios, la cual utiliza para conectarse directamente a las balanzas via red para actualizar precios y configuración.</text:p>
      <text:p text:style-name="Text_20_body">Entonces, el papel de Antare respecto a estas balanzas actualmente consiste en acceder a esa misma base de datos de <text:span text:style-name="Strong_20_Emphasis">CLWorks</text:span> y guardar los cambios pertinentes en ella, dejándola lista para que el usuario proceda a entrar este último y ejecutar el comando de sincronización.</text:p>
      <text:h text:style-name="Heading_20_3" text:outline-level="3"><text:bookmark-start text:name="__RefHeading___actualizar-balanza-aclas-con-precios-enviados-por-antare_7"/><text:bookmark-start text:name="actualizar-balanza-aclas-con-precios-enviados-por-antare"/>Actualizar balanza Aclas con precios enviados por Antare<text:bookmark-end text:name="__RefHeading___actualizar-balanza-aclas-con-precios-enviados-por-antare_7"/><text:bookmark-end text:name="actualizar-balanza-aclas-con-precios-enviados-por-antare"/></text:h>
      <text:p text:style-name="Text_20_body">El sistema Antare se conecta directamente a la balanza Aclas y realiza la modificación de los PLU en línea, a diferencia de las balanzas CAS no se necesita actualizar ninguna base de datos intermedia sino que el software tiene control total sobre el aparato.</text:p>
      <text:p text:style-name="Text_20_body">EL software que viene con la balanza Aclas (PLU Manager) queda entonces como una especie de visor para comprobar si Antare está efectivamente conectándose a la balanza.</text:p>
      <text:p text:style-name="Text_20_body"><draw:frame draw:style-name="media" draw:name="C:\Users\OPERAD~1\AppData\Local\Temp\SNAGHTMLdd23a2.PNG Legend" text:anchor-type="as-char" draw:z-index="0" svg:width="3.33375cm" style:rel-width="100%"><draw:text-box><text:p text:style-name="legendcenter"><draw:frame draw:style-name="media" draw:name="C:\Users\OPERAD~1\AppData\Local\Temp\SNAGHTMLdd23a2.PNG" text:anchor-type="as-char" draw:z-index="8" svg:width="3.33375cm" style:rel-width="100%" svg:height="3.7570833333333cm" style:rel-height="scale"><draw:image xlink:href="Pictures/448c6c70027c2b9cacd3c995921702f9.png" xlink:type="simple" xlink:show="embed" xlink:actuate="onLoad"/></draw:frame>C:\Users\OPERAD~1\AppData\Local\Temp\SNAGHTMLdd23a2.PNG</text:p></draw:text-box></draw:frame></text:p>
      <text:p text:style-name="Text_20_body"><draw:frame draw:style-name="media" draw:name="9" text:anchor-type="as-char" draw:z-index="9" svg:width="17.436041666667cm" style:rel-width="100%" svg:height="8.4402083333333cm" style:rel-height="scale"><draw:image xlink:href="Pictures/2f407554d5398fec28bff8af42d32238.png" xlink:type="simple" xlink:show="embed" xlink:actuate="onLoad"/></draw:frame></text:p>
      <text:p text:style-name="Text_20_body"><draw:frame draw:style-name="media" draw:name="10" text:anchor-type="as-char" draw:z-index="10" svg:width="17.4625cm" style:rel-width="100%" svg:height="8.4666666666667cm" style:rel-height="scale"><draw:image xlink:href="Pictures/96252f669be80c2147e230eff5a1e2a9.png" xlink:type="simple" xlink:show="embed" xlink:actuate="onLoad"/></draw:frame></text:p>
      <text:h text:style-name="Heading_20_2" text:outline-level="2"><text:bookmark-start text:name="__RefHeading___introducir-tickets-de-pedido-en-las-ventas_8"/><text:bookmark-start text:name="introducir-tickets-de-pedido-en-las-ventas"/>Introducir tickets de pedido en las ventas<text:bookmark-end text:name="__RefHeading___introducir-tickets-de-pedido-en-las-ventas_8"/><text:bookmark-end text:name="introducir-tickets-de-pedido-en-las-ventas"/></text:h>
      <text:p text:style-name="Text_20_body">Las balanzas CAS se pueden configurar para que impriman un ticket con el correspondiente pedido y un código de barras al final del mismo, entonces el cajero al recibir dicho pedido procede a escanear el ticket como se muestra a continuación:</text:p>
      <text:p text:style-name="Text_20_body"><draw:frame draw:style-name="media" draw:name="11" text:anchor-type="as-char" draw:z-index="11" svg:width="19.05cm" style:rel-width="100%" svg:height="5.794375cm" style:rel-height="scale"><draw:image xlink:href="Pictures/2037f0d398da8c7f43c8247bce95ce29.png" xlink:type="simple" xlink:show="embed" xlink:actuate="onLoad"/></draw:frame></text:p>
      <text:p text:style-name="Text_20_body"><draw:frame draw:style-name="media" draw:name="12" text:anchor-type="as-char" draw:z-index="12" svg:width="15.875cm" svg:height="11.297708333333cm"><draw:image xlink:href="Pictures/a51820fb0db6ef224e95debd383fb96c.png" xlink:type="simple" xlink:show="embed" xlink:actuate="onLoad"/></draw:frame></text:p>
      <text:p text:style-name="Text_20_body">Para lograr este cometido, Antare al leer el código de barras del ticket se conecta directamente a la base de datos que mantiene el sistema <text:span text:style-name="Strong_20_Emphasis">CLReporter</text:span> (fabricado por la misma empresa CAS e instalado por el personal técnico autorizado de la marca CAS) el cual se conecta a las balanzas capturando todos los tickets que vayan emitiendo las mismas y guardando la información de los mismos en dicha base de datos.</text:p>
      <text:p text:style-name="Text_20_body">Esto implica que queda de parte del usuario estar pendiente en su local de que se cumpla siempre lo siguiente:</text:p>
      <text:list text:style-name="List_20_1" text:continue-numbering="false">
        <text:list-item>
          <text:p text:style-name="List_20_1_Content_First"> El software <text:span text:style-name="Strong_20_Emphasis">CLReporter</text:span> debe estar permanentemente abierto y ejecutándose en uno (y solamente uno) de los computadores conectados a las balanzas.</text:p>
        </text:list-item>
        <text:list-item>
          <text:p text:style-name="List_20_1_Content"> El computador donde se está ejecutando el software <text:span text:style-name="Strong_20_Emphasis">CLReporter</text:span> debe tener una carga de trabajo mínima. Idealmente debería ser un equipo dedicado. Se debe evitar el uso de aplicaciones en ese computador tales como navegadores de internet o sistema de grabación de cámaras.</text:p>
        </text:list-item>
        <text:list-item>
          <text:p text:style-name="List_20_1_Content"> El computador de la caja debe tener perfecta comunicación via red con el computador donde se ejecuta (y reside la base de datos de) <text:span text:style-name="Strong_20_Emphasis">CLReporter</text:span>, asimismo el computador donde está instalado <text:span text:style-name="Strong_20_Emphasis">CLReporter</text:span> debe tener perfecta comunicación via red con las balanzas.</text:p>
        </text:list-item>
        <text:list-item>
          <text:p text:style-name="List_20_1_Content_Last"> El usuario debe limpiar periódicamente (cada 2 días) la base de datos de <text:span text:style-name="Strong_20_Emphasis">CLReporter</text:span>, en los menús de ese software existe un comando que realiza esa acción.</text:p>
        </text:list-item>
      </text:list>
      <text:p text:style-name="Text_20_body">Es muy importante destacar que, si la balanza emite un ticket, Antare solo podrá reconocerlo una vez que <text:span text:style-name="Strong_20_Emphasis">CLReporter</text:span> lo logre capturar de la balanza y lo guarde en su base de datos. Si Antare no reconoce un ticket el cajero debe optar por introducir manualmente los artículos en la pantalla de ventas. También es importante destacar que un ticket emitido por la balanza solo puede ser escaneado en Antare una vez.</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22:43</meta:creation-date>
    <dc:creator>Generated</dc:creator>
    <dc:date>2026-09-08T17::22:43</dc:date>
    <dc:language>en-US</dc:language>
    <meta:editing-cycles>1</meta:editing-cycles>
    <meta:editing-duration>PT0S</meta:editing-duration>
    <dc:title>antare:ventas:balanzas-mostrador</dc:title>
  </office:meta>
</office:document-meta>
</file>