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a40f865d6ad8c417cd9d595f6b72fb9.png"/>
  <manifest:file-entry manifest:media-type="image/png" manifest:full-path="Pictures/058b9f713e7d11af2041f73689059b09.png"/>
  <manifest:file-entry manifest:media-type="image/png" manifest:full-path="Pictures/90eec5eb5ebd8a5bd67cc0cf2f7d57d2.png"/>
  <manifest:file-entry manifest:media-type="image/png" manifest:full-path="Pictures/e599e6dda3a410167aca62b51df3cf65.png"/>
  <manifest:file-entry manifest:media-type="image/png" manifest:full-path="Pictures/b57ed39c34404e4b0f95bfcdc935884a.png"/>
  <manifest:file-entry manifest:media-type="image/png" manifest:full-path="Pictures/6f832e5615052738d69b178f7c40f41f.png"/>
  <manifest:file-entry manifest:media-type="image/png" manifest:full-path="Pictures/f8a372f6a9c80a226a92e101718b32f8.png"/>
  <manifest:file-entry manifest:media-type="image/png" manifest:full-path="Pictures/b8bcd578b03999759491f0c2720a3a45.png"/>
  <manifest:file-entry manifest:media-type="image/png" manifest:full-path="Pictures/48a281037a8356439934624226ab2d70.png"/>
  <manifest:file-entry manifest:media-type="image/png" manifest:full-path="Pictures/1dcdbadcd5669015539466035b831d69.png"/>
  <manifest:file-entry manifest:media-type="image/png" manifest:full-path="Pictures/96b52cdb36aeab9a267b94d8a371011b.png"/>
  <manifest:file-entry manifest:media-type="image/png" manifest:full-path="Pictures/709b02be8611d31b64457e77134056c6.png"/>
  <manifest:file-entry manifest:media-type="image/png" manifest:full-path="Pictures/50f9949b16d7c62505df03e619b480ee.png"/>
  <manifest:file-entry manifest:media-type="image/png" manifest:full-path="Pictures/2270bc00da022ebaf51e35a57023fb1d.png"/>
  <manifest:file-entry manifest:media-type="image/png" manifest:full-path="Pictures/8c2cb47d9c6e5dd3ac22cca34b8c169d.png"/>
  <manifest:file-entry manifest:media-type="image/png" manifest:full-path="Pictures/641809c52ce1780b836c3e8c2dc1944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tare:ventas:precios-de-venta"/><text:bookmark-start text:name="__RefHeading___precios-de-venta_1"/><text:bookmark-start text:name="precios-de-venta"/>Precios de venta<text:bookmark-end text:name="__RefHeading___precios-de-venta_1"/><text:bookmark-end text:name="precios-de-venta"/></text:h>
      <text:h text:style-name="Heading_20_2" text:outline-level="2"><text:bookmark-start text:name="__RefHeading___ficha-lista-de-precios_2"/><text:bookmark-start text:name="ficha-lista-de-precios"/>Ficha Lista de Precios<text:bookmark-end text:name="__RefHeading___ficha-lista-de-precios_2"/><text:bookmark-end text:name="ficha-lista-de-precios"/></text:h>
      <text:p text:style-name="Text_20_body">Antare permite asignar uno o varios niveles precios a cada artículo que pertenece al inventario. Cada nivel de precios se registra en la ficha <text:span text:style-name="Strong_20_Emphasis">Lista de Precios</text:span>.</text:p>
      <text:p text:style-name="Text_20_body">En efecto, una Lista de Precios en Antare representa un lugar o segmento donde se encuentran definidos los precios de cada Artículo en todas sus presentaciones. Cada precio de artículo en Antare pertenece a una Lista de Precios, si un Artículo en Antare tiene por ejemplo tres niveles de precios definidos quiere decir que tiene precios almacenados en tres listas.</text:p>
      <text:p text:style-name="Text_20_body">Cuando el cajero introduce el código de un artículo a vender en la ventana de ventas, Antare procede a examinar los precios disponibles de dicho artículo que aparecen en las listas vigentes en el momento. Si encuentra un solo precio la ventana avanza directamente, si encuentra varios precios, muestra entonces una ventana de diálogo al usuario que le permita escoger el precio a utilizar. Si no encuentra ningún precio entonces Antare pide al cajero (si está autorizado) introducir un precio de forma manual sólo para esa venta.</text:p>
      <text:h text:style-name="Heading_20_3" text:outline-level="3"><text:bookmark-start text:name="__RefHeading___acceso-a-la-ficha-listas-de-precios_3"/><text:bookmark-start text:name="acceso-a-la-ficha-listas-de-precios"/>Acceso a la ficha Listas de Precios<text:bookmark-end text:name="__RefHeading___acceso-a-la-ficha-listas-de-precios_3"/><text:bookmark-end text:name="acceso-a-la-ficha-listas-de-precios"/></text:h>
      <text:p text:style-name="Text_20_body">La ficha <text:span text:style-name="Strong_20_Emphasis">Lista de Precios</text:span> se accede como en la siguiente imagen:</text:p>
      <text:p text:style-name="Text_20_body"><draw:frame draw:style-name="media" draw:name="0" text:anchor-type="as-char" draw:z-index="0" svg:width="16.589375cm" svg:height="5.6885416666667cm"><draw:image xlink:href="Pictures/fa40f865d6ad8c417cd9d595f6b72fb9.png" xlink:type="simple" xlink:show="embed" xlink:actuate="onLoad"/></draw:frame></text:p>
      <text:h text:style-name="Heading_20_3" text:outline-level="3"><text:bookmark-start text:name="__RefHeading___componentes-de-un-registro-de-lista-de-precios_4"/><text:bookmark-start text:name="componentes-de-un-registro-de-lista-de-precios"/>Componentes de un registro de Lista de Precios<text:bookmark-end text:name="__RefHeading___componentes-de-un-registro-de-lista-de-precios_4"/><text:bookmark-end text:name="componentes-de-un-registro-de-lista-de-precios"/></text:h>
      <text:p text:style-name="Text_20_body">Las propiedades de una lista de precios según Antare son las siguientes:</text:p>
      <text:list text:style-name="List_20_1" text:continue-numbering="false">
        <text:list-item>
          <text:p text:style-name="List_20_1_Content_First"> Se identifica mediante un código alfanumérico de hasta 12 caracteres</text:p>
        </text:list-item>
        <text:list-item>
          <text:p text:style-name="List_20_1_Content"> Si la precisión decimal de los precios es de 2 o 4 cifras</text:p>
        </text:list-item>
        <text:list-item>
          <text:p text:style-name="List_20_1_Content"> Si presenta restricciones respecto a la vigencia (por rango de fechas, días de semana, rangos de hora)</text:p>
        </text:list-item>
        <text:list-item>
          <text:p text:style-name="List_20_1_Content"> Márgenes de utilidad y reglas de redondeo predeterminados para nuevos precios</text:p>
        </text:list-item>
        <text:list-item>
          <text:p text:style-name="List_20_1_Content"> Tipo (naturaleza o comportamiento) de Lista:</text:p>
          <text:list text:style-name="List_20_1">
            <text:list-item>
              <text:p text:style-name="List_20_1_Content"> Lista física (El usuario fija el precio)</text:p>
            </text:list-item>
            <text:list-item>
              <text:p text:style-name="List_20_1_Content"> Lista automática (Precios anclados al costo del artículo según el margen predeterminado)</text:p>
            </text:list-item>
            <text:list-item>
              <text:p text:style-name="List_20_1_Content_Last"> Lista virtual (Modificación de los precios de una lista física según el porcentaje predeterminado)</text:p>
            </text:list-item>
          </text:list>
        </text:list-item>
      </text:list>
      <text:h text:style-name="Heading_20_4" text:outline-level="4"><text:bookmark-start text:name="__RefHeading___vigencias-de-las-listas-de-precios_5"/><text:bookmark-start text:name="vigencias-de-las-listas-de-precios"/>Vigencias de las listas de precios<text:bookmark-end text:name="__RefHeading___vigencias-de-las-listas-de-precios_5"/><text:bookmark-end text:name="vigencias-de-las-listas-de-precios"/></text:h>
      <text:p text:style-name="Text_20_body">En cada lista de precios se puede definir en qué momento del tiempo está se encuentra activa o no.</text:p>
      <text:p text:style-name="Text_20_body"><draw:frame draw:style-name="media" draw:name="1" text:anchor-type="as-char" draw:z-index="1" svg:width="11.615208333333cm" svg:height="5.476875cm"><draw:image xlink:href="Pictures/058b9f713e7d11af2041f73689059b09.png" xlink:type="simple" xlink:show="embed" xlink:actuate="onLoad"/></draw:frame></text:p>
      <text:p text:style-name="Text_20_body">Esta pestaña actúa como filtro que permite programar, por ejemplo, precios de promoción que aplican todos los jueves. O bien, permite desactivar la lista completa al seleccionar la opción <text:span text:style-name="Strong_20_Emphasis">No está vigente</text:span>.</text:p>
      <text:h text:style-name="Heading_20_4" text:outline-level="4"><text:bookmark-start text:name="__RefHeading___margenes-de-utilidad-y-reglas-de-redondeo-en-las-listas-de-precios_6"/><text:bookmark-start text:name="margenes-de-utilidad-y-reglas-de-redondeo-en-las-listas-de-precios"/>Márgenes de utilidad y reglas de redondeo en las listas de precios<text:bookmark-end text:name="__RefHeading___margenes-de-utilidad-y-reglas-de-redondeo-en-las-listas-de-precios_6"/><text:bookmark-end text:name="margenes-de-utilidad-y-reglas-de-redondeo-en-las-listas-de-precios"/></text:h>
      <text:p text:style-name="Text_20_body">Cada lista de precios tiene almacenada información relativa al margen de utilidad que Antare puede utilizar para sugerir o calcular precios de forma dinámica tomando como dato de entrada el costo de compra del correspondiente artículo.</text:p>
      <text:p text:style-name="Text_20_body"><draw:frame draw:style-name="media" draw:name="C:\Users\AntareX\AppData\Local\Temp\SNAGHTML91e93db.PNG Legend" text:anchor-type="as-char" draw:z-index="0" svg:width="15.187083333333cm"><draw:text-box><text:p text:style-name="legendcenter"><draw:frame draw:style-name="media" draw:name="C:\Users\AntareX\AppData\Local\Temp\SNAGHTML91e93db.PNG" text:anchor-type="as-char" draw:z-index="2" svg:width="15.187083333333cm" svg:height="7.8052083333333cm"><draw:image xlink:href="Pictures/90eec5eb5ebd8a5bd67cc0cf2f7d57d2.png" xlink:type="simple" xlink:show="embed" xlink:actuate="onLoad"/></draw:frame>C:\Users\AntareX\AppData\Local\Temp\SNAGHTML91e93db.PNG</text:p></draw:text-box></draw:frame></text:p>
      <text:p text:style-name="Text_20_body">Antare proporciona al usuario dos modalidades de utilidad para el cálculo de los precios de venta que éste puede elegir a su conveniencia. Las fórmulas correspondientes a cada modalidad son las siguientes:</text:p>
      <text:list text:style-name="List_20_1" text:continue-numbering="false">
        <text:list-item>
          <text:p text:style-name="LastListParagraph_List_20_1_Content_First"> % respecto al costo:<text:line-break/></text:p>
        </text:list-item>
      </text:list>
      <text:p text:style-name="Text_20_body">$$PVP = COSTO\  \times \ \left( 1 + \frac{PORCENTAJE}{100} \right)$$</text:p>
      <text:list text:style-name="List_20_1" text:continue-numbering="false">
        <text:list-item>
          <text:p text:style-name="LastListParagraph_List_20_1_Content_First"> % respecto al precio final (Utilidad Financiera):<text:line-break/></text:p>
        </text:list-item>
      </text:list>
      <text:p text:style-name="Text_20_body">$$PVP = COSTO\  \div \ \left( 1 - \ \frac{PORCENTAJE}{100} \right)$$</text:p>
      <text:p text:style-name="Text_20_body">Aplicando un ejemplo práctico, para un artículo que cueste 100 y se le aplica el 20%, el precio resultante sería 120 bajo la modalidad <text:span text:style-name="Strong_20_Emphasis">% respecto al costo</text:span> y 125 bajo la modalidad <text:span text:style-name="Strong_20_Emphasis">% respecto al precio final</text:span> o utilidad financiera.</text:p>
      <text:p text:style-name="Text_20_body">Luego del cálculo del margen se aplica el redondeo establecido si el usuario desea por ejemplo eliminar decimales o que el precio final quede por ejemplo en múltiplos de 5 o del 10.</text:p>
      <text:p text:style-name="Text_20_body">Luego de haber aplicado el redondeo, opcionalmente puede aplicarse una resta. Esto es útil para aquellos comerciantes que por cábala prefieren mostrar al cliente precios terminados en 9, etc.</text:p>
      <text:p text:style-name="Text_20_body">Antare tiene la opción de aplicar dicho redondeo antes o después de sumar el IVA del artículo (si el mismo no es exento). La opción de aplicar el redondeo después de sumar el IVA resulta conveniente para establecimientos de venta al detal, mientras que la opción de aplicar el redondeo antes de sumar el IVA sería conveniente para los mayoristas.</text:p>
      <text:h text:style-name="Heading_20_3" text:outline-level="3"><text:bookmark-start text:name="__RefHeading___listas-de-precios-fisicas_7"/><text:bookmark-start text:name="listas-de-precios-fisicas"/>Listas de precios físicas<text:bookmark-end text:name="__RefHeading___listas-de-precios-fisicas_7"/><text:bookmark-end text:name="listas-de-precios-fisicas"/></text:h>
      <text:p text:style-name="Text_20_body">Cuando una lista de precios está marcada como física, el usuario debe fijar manualmente el correspondiente precio de venta de cada artículo. Este precio se mantiene fijo, independientemente si el costo de compra del artículo sufre variaciones. Quedando de parte del usuario estar pendiente de mantener los precios manualmente actualizados.</text:p>
      <text:p text:style-name="Text_20_body">Los márgenes de utilidad y reglas de redondeo establecidos en una lista física se utilizan únicamente para sugerir un precio de venta de un artículo en el momento en que el usuario registra por primera vez el precio del mismo, es decir no resultan vinculantes.</text:p>
      <text:p text:style-name="Text_20_body"><draw:frame draw:style-name="media" draw:name="3" text:anchor-type="as-char" draw:z-index="3" svg:width="11.985625cm" svg:height="10.795cm"><draw:image xlink:href="Pictures/e599e6dda3a410167aca62b51df3cf65.png" xlink:type="simple" xlink:show="embed" xlink:actuate="onLoad"/></draw:frame></text:p>
      <text:p text:style-name="Text_20_body">La lista de Precios DEF viene marcada como Física y requiere que para vender un artículo el usuario requiera alimentar manualmente la base de datos de los precios de venta. Si el usuario solo maneja costos de compra y un margen de utilidad, tiene la opción entonces de convertir esta lista de precios DEF en Lista de Precios Automática (se explica a continuación) y dejar que Antare se encargue de calcular los precios.</text:p>
      <text:h text:style-name="Heading_20_3" text:outline-level="3"><text:bookmark-start text:name="__RefHeading___listas-de-precios-automaticas_8"/><text:bookmark-start text:name="listas-de-precios-automaticas"/>Listas de precios automáticas<text:bookmark-end text:name="__RefHeading___listas-de-precios-automaticas_8"/><text:bookmark-end text:name="listas-de-precios-automaticas"/></text:h>
      <text:p text:style-name="Text_20_body">Una lista de precios marcada como automática, hace que Antare calcule de forma dinámica el precio de un artículo al momento de su venta. Esto lo hace tomando como base de cálculo el costo de compra actual registrado en el mismo, en el que se aplica el margen de utilidad y las reglas de redondeo. El valor resultante se toma como precio unitario final del artículo en la correspondiente ventana de venta.</text:p>
      <text:p text:style-name="Text_20_body">Esto hace que el precio del artículo esté siempre anclado al costo del mismo. El usuario solo debe estar pendiente de mantener el costo de compra actualizado y el margen de utilidad bien definido.</text:p>
      <text:p text:style-name="Text_20_body">Para el cálculo del PVP al momento de vender un artículo, Antare busca los valores de margen de utilidad y reglas de redondeo en un máximo de tres (3) ubicaciones distintas en la base de datos, respetando el siguiente esquema de prioridad:</text:p>
      <text:list text:style-name="Numbering_20_1" text:continue-numbering="false">
        <text:list-item>
          <text:p text:style-name="Numbering_20_1_Content_First"> En la ficha <text:span text:style-name="Strong_20_Emphasis">Precio de Venta</text:span> individual del artículo.</text:p>
        </text:list-item>
        <text:list-item>
          <text:p text:style-name="Numbering_20_1_Content"> En la pestaña <text:span text:style-name="Strong_20_Emphasis">Departamentos</text:span> en la ficha <text:span text:style-name="Strong_20_Emphasis">Listas de Precios</text:span> (según el departamento al que pertenece el artículo).</text:p>
        </text:list-item>
        <text:list-item>
          <text:p text:style-name="Numbering_20_1_Content_Last"> En la pestaña <text:span text:style-name="Strong_20_Emphasis">Margen Predeterminado</text:span> de la ficha <text:span text:style-name="Strong_20_Emphasis">Listas de Precios</text:span>.</text:p>
        </text:list-item>
      </text:list>
      <text:p text:style-name="Text_20_body"><draw:frame draw:style-name="media" draw:name="4" text:anchor-type="as-char" draw:z-index="4" svg:width="11.985625cm" svg:height="10.795cm"><draw:image xlink:href="Pictures/b57ed39c34404e4b0f95bfcdc935884a.png" xlink:type="simple" xlink:show="embed" xlink:actuate="onLoad"/></draw:frame></text:p>
      <text:p text:style-name="Text_20_body">También se puede establecer que la lista automática en cuestión solo esté disponible si el artículo no posee precios registrados en otras listas.</text:p>
      <text:p text:style-name="Text_20_body">La implementación de una lista automática no obliga a que Antare calcule automáticamente el precio de todos los productos. El usuario aún tiene la libertad de fijar precios manualmente a una selección de artículos de manera excepcional (por ejemplo, en artículos con precios regulados por las autoridades).</text:p>
      <text:h text:style-name="Heading_20_3" text:outline-level="3"><text:bookmark-start text:name="__RefHeading___listas-de-precios-virtuales_9"/><text:bookmark-start text:name="listas-de-precios-virtuales"/>Listas de precios virtuales<text:bookmark-end text:name="__RefHeading___listas-de-precios-virtuales_9"/><text:bookmark-end text:name="listas-de-precios-virtuales"/></text:h>
      <text:p text:style-name="Text_20_body">Una lista de precios marcada como virtual toma los precios definidos en otra lista física base definida y los transforma sumando o restando un valor fijo o porcentaje. Es decir, los precios resultantes de una lista virtual están anclados a los precios resultantes de otra lista base.</text:p>
      <text:p text:style-name="Text_20_body">Las listas de precios virtuales son útiles si se desea establecer una promoción temporal en donde se apliquen porcentajes de descuento sobre un PVP original. En la siguiente imagen se aprecia las pestañas que aparecen en la ficha <text:span text:style-name="Strong_20_Emphasis">Listas de Precios</text:span> al en modo <text:span text:style-name="Strong_20_Emphasis">Lista Virtual</text:span>:</text:p>
      <text:p text:style-name="Text_20_body"><draw:frame draw:style-name="media" draw:name="5" text:anchor-type="as-char" draw:z-index="5" svg:width="11.985625cm" svg:height="10.795cm"><draw:image xlink:href="Pictures/6f832e5615052738d69b178f7c40f41f.png" xlink:type="simple" xlink:show="embed" xlink:actuate="onLoad"/></draw:frame></text:p>
      <text:h text:style-name="Heading_20_3" text:outline-level="3"><text:bookmark-start text:name="__RefHeading___listas-de-precios-asociadas-a-clientes_10"/><text:bookmark-start text:name="listas-de-precios-asociadas-a-clientes"/>Listas de precios asociadas a Clientes<text:bookmark-end text:name="__RefHeading___listas-de-precios-asociadas-a-clientes_10"/><text:bookmark-end text:name="listas-de-precios-asociadas-a-clientes"/></text:h>
      <text:p text:style-name="Text_20_body">Se puede asignar una lista de precios a uno o varios clientes de tal manera que los mismos tengan acceso exclusivo a la misma. Esto con la finalidad de cubrir convenios de comercialización personalizados entre la empresa y el cliente.</text:p>
      <text:p text:style-name="Text_20_body">Para asociar un cliente a una lista de precios existente en Antare, basta con abrir la ficha del mismo en la ficha Clientes. Se utiliza el botón <draw:frame draw:style-name="media" draw:name="6" text:anchor-type="as-char" draw:z-index="6" svg:width="0.555625cm" svg:height="0.42333333333333cm"><draw:image xlink:href="Pictures/f8a372f6a9c80a226a92e101718b32f8.png" xlink:type="simple" xlink:show="embed" xlink:actuate="onLoad"/></draw:frame>para ubicar al cliente por lista:</text:p>
      <text:p text:style-name="Text_20_body"><draw:frame draw:style-name="media" draw:name="7" text:anchor-type="as-char" draw:z-index="7" svg:width="13.837708333333cm" svg:height="7.4083333333333cm"><draw:image xlink:href="Pictures/b8bcd578b03999759491f0c2720a3a45.png" xlink:type="simple" xlink:show="embed" xlink:actuate="onLoad"/></draw:frame></text:p>
      <text:p text:style-name="Text_20_body">Una vez que se tiene en pantalla la ficha Clientes correspondiente se ajusta el campo señalado en la siguiente imagen y se hace clic sobre el botón <text:span text:style-name="Strong_20_Emphasis">Guardar</text:span>.</text:p>
      <text:p text:style-name="Text_20_body"><draw:frame draw:style-name="media" draw:name="8" text:anchor-type="as-char" draw:z-index="8" svg:width="9.445625cm" style:rel-width="100%" svg:height="10.212916666667cm" style:rel-height="scale"><draw:image xlink:href="Pictures/48a281037a8356439934624226ab2d70.png" xlink:type="simple" xlink:show="embed" xlink:actuate="onLoad"/></draw:frame></text:p>
      <text:p text:style-name="Text_20_body">De esta manera, según este ejemplo, al registrar en Antare una venta al cliente FARMATODO estarán disponibles los precios que pertenecen a la lista FARMATODO.</text:p>
      <text:h text:style-name="Heading_20_2" text:outline-level="2"><text:bookmark-start text:name="__RefHeading___consultar-precios-de-venta_11"/><text:bookmark-start text:name="consultar-precios-de-venta"/>Consultar precios de venta<text:bookmark-end text:name="__RefHeading___consultar-precios-de-venta_11"/><text:bookmark-end text:name="consultar-precios-de-venta"/></text:h>
      <text:p text:style-name="Text_20_body">Antare dispone de una ventana que muestra todos los precios resultantes registrados en el sistema. El acceso directo a la misma es el siguiente:</text:p>
      <text:p text:style-name="Text_20_body"><draw:frame draw:style-name="media" draw:name="9" text:anchor-type="as-char" draw:z-index="9" svg:width="18.071041666667cm" style:rel-width="100%" svg:height="8.3079166666667cm" style:rel-height="scale"><draw:image xlink:href="Pictures/1dcdbadcd5669015539466035b831d69.png" xlink:type="simple" xlink:show="embed" xlink:actuate="onLoad"/></draw:frame></text:p>
      <text:p text:style-name="Text_20_body">Esta ventana posee un buscador en la parte superior derecha de la misma que permite localizar progresivamente los artículos cuyo precio desee consultar.</text:p>
      <text:p text:style-name="Text_20_body">Al hacer doble clic sobre un renglón de esa lista, Antare permite modificar el precio de ese artículo (La presentación y lista de precios que figuran en el renglón). El proceso de modificación de precios se explica en la siguiente sección.</text:p>
      <text:p text:style-name="Text_20_body">Los números que se muestran en la ventana presentan una codificación de colores que indica el origen del precio resultante:</text:p>
      <text:p text:style-name="Text_20_body"><draw:frame draw:style-name="media" draw:name="C:\Users\AntareX\AppData\Local\Temp\SNAGHTML89bc9e.PNG Legend" text:anchor-type="as-char" draw:z-index="0" svg:width="12.303125cm"><draw:text-box><text:p text:style-name="legendcenter"><draw:frame draw:style-name="media" draw:name="C:\Users\AntareX\AppData\Local\Temp\SNAGHTML89bc9e.PNG" text:anchor-type="as-char" draw:z-index="10" svg:width="12.303125cm" svg:height="4.8947916666667cm"><draw:image xlink:href="Pictures/96b52cdb36aeab9a267b94d8a371011b.png" xlink:type="simple" xlink:show="embed" xlink:actuate="onLoad"/></draw:frame>C:\Users\AntareX\AppData\Local\Temp\SNAGHTML89bc9e.PNG</text:p></draw:text-box></draw:frame></text:p>
      <text:p text:style-name="Text_20_body">La ventana de consulta de precios también está integrada en las diferentes ventanas de venta que proporciona Antare, por lo que se pueden consultar precios directamente durante el registro de operaciones de ventas.</text:p>
      <text:h text:style-name="Heading_20_2" text:outline-level="2"><text:bookmark-start text:name="__RefHeading___modificar-pvp-de-un-item-registrado_12"/><text:bookmark-start text:name="modificar-pvp-de-un-item-registrado"/>Modificar PVP de un Item registrado<text:bookmark-end text:name="__RefHeading___modificar-pvp-de-un-item-registrado_12"/><text:bookmark-end text:name="modificar-pvp-de-un-item-registrado"/></text:h>
      <text:p text:style-name="Text_20_body">Para establecer el PVP de un artículo, se debe entrar a la ventana <text:span text:style-name="Strong_20_Emphasis">Precios de Venta</text:span>. Esta se encuentra accesible desde la ficha <text:span text:style-name="Strong_20_Emphasis">Items</text:span> o bien desde el listado <text:span text:style-name="Strong_20_Emphasis">Precios de Venta</text:span>.</text:p>
      <text:h text:style-name="Heading_20_3" text:outline-level="3"><text:bookmark-start text:name="__RefHeading___rutas-para-llegar-a-la-ventana-precios-de-venta_13"/><text:bookmark-start text:name="rutas-para-llegar-a-la-ventana-precios-de-venta"/>Rutas para llegar a la ventana Precios de Venta<text:bookmark-end text:name="__RefHeading___rutas-para-llegar-a-la-ventana-precios-de-venta_13"/><text:bookmark-end text:name="rutas-para-llegar-a-la-ventana-precios-de-venta"/></text:h>
      <text:p text:style-name="Text_20_body">Si desea mostrar primero un listado de precios de venta y modificar desde el mismo siga el camino que se muestra en la siguiente imagen:</text:p>
      <text:p text:style-name="Text_20_body"><draw:frame draw:style-name="media" draw:name="11" text:anchor-type="as-char" draw:z-index="11" svg:width="18.071041666667cm" style:rel-width="100%" svg:height="8.3079166666667cm" style:rel-height="scale"><draw:image xlink:href="Pictures/709b02be8611d31b64457e77134056c6.png" xlink:type="simple" xlink:show="embed" xlink:actuate="onLoad"/></draw:frame></text:p>
      <text:p text:style-name="Text_20_body">Otra opción es desde la ficha Items</text:p>
      <text:p text:style-name="Text_20_body"><draw:frame draw:style-name="media" draw:name="12" text:anchor-type="as-char" draw:z-index="12" svg:width="18.071041666667cm" style:rel-width="100%" svg:height="10.609791666667cm" style:rel-height="scale"><draw:image xlink:href="Pictures/50f9949b16d7c62505df03e619b480ee.png" xlink:type="simple" xlink:show="embed" xlink:actuate="onLoad"/></draw:frame></text:p>
      <text:h text:style-name="Heading_20_3" text:outline-level="3"><text:bookmark-start text:name="__RefHeading___ventana-precios-de-venta_14"/><text:bookmark-start text:name="ventana-precios-de-venta"/>Ventana Precios de Venta<text:bookmark-end text:name="__RefHeading___ventana-precios-de-venta_14"/><text:bookmark-end text:name="ventana-precios-de-venta"/></text:h>
      <text:p text:style-name="Text_20_body">Al acceder desde la ficha <text:span text:style-name="Strong_20_Emphasis">Items</text:span> se muestra una nueva ficha <text:span text:style-name="Strong_20_Emphasis">Precios</text:span> que contiene un listado con todas las combinaciones posibles de presentaciones del artículo en cuestión (Unidad o bultos) y listas de precios registradas (Para efectos de este documento: DEF y FARMATODO):</text:p>
      <text:p text:style-name="Text_20_body"><draw:frame draw:style-name="media" draw:name="13" text:anchor-type="as-char" draw:z-index="13" svg:width="18.309166666667cm" style:rel-width="100%" svg:height="8.9429166666667cm" style:rel-height="scale"><draw:image xlink:href="Pictures/2270bc00da022ebaf51e35a57023fb1d.png" xlink:type="simple" xlink:show="embed" xlink:actuate="onLoad"/></draw:frame></text:p>
      <text:p text:style-name="Text_20_body">Para modificar individualmente el precio de la Presentación y Lista deseados se debe hacer doble clic sobre el renglón correspondiente:</text:p>
      <text:p text:style-name="Text_20_body"><draw:frame draw:style-name="media" draw:name="C:\Users\AntareX\AppData\Local\Temp\SNAGHTMLae5f167.PNG Legend" text:anchor-type="as-char" draw:z-index="0" svg:width="16.98625cm"><draw:text-box><text:p text:style-name="legendcenter"><draw:frame draw:style-name="media" draw:name="C:\Users\AntareX\AppData\Local\Temp\SNAGHTMLae5f167.PNG" text:anchor-type="as-char" draw:z-index="14" svg:width="16.98625cm" svg:height="10.689166666667cm"><draw:image xlink:href="Pictures/8c2cb47d9c6e5dd3ac22cca34b8c169d.png" xlink:type="simple" xlink:show="embed" xlink:actuate="onLoad"/></draw:frame>C:\Users\AntareX\AppData\Local\Temp\SNAGHTMLae5f167.PNG</text:p></draw:text-box></draw:frame></text:p>
      <text:p text:style-name="Text_20_body">Si el artículo en cuestión maneja un esquema de precios según la cantidad de artículos vendidos, coloque en la ventana el precio predeterminado y luego haga clic sobre el botón <text:span text:style-name="Strong_20_Emphasis">Fijar precio según cantidad</text:span></text:p>
      <text:p text:style-name="Text_20_body"><draw:frame draw:style-name="media" draw:name="15" text:anchor-type="as-char" draw:z-index="15" svg:width="17.409583333333cm" style:rel-width="100%" svg:height="10.715625cm" style:rel-height="scale"><draw:image xlink:href="Pictures/641809c52ce1780b836c3e8c2dc19446.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9T20::20:17</meta:creation-date>
    <dc:creator>Generated</dc:creator>
    <dc:date>2026-09-09T20::20:17</dc:date>
    <dc:language>en-US</dc:language>
    <meta:editing-cycles>1</meta:editing-cycles>
    <meta:editing-duration>PT0S</meta:editing-duration>
    <dc:title>antare:ventas:precios-de-venta</dc:title>
  </office:meta>
</office:document-meta>
</file>