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065dff9d36c3ccb1d2c414da380f7bb.png"/>
  <manifest:file-entry manifest:media-type="image/png" manifest:full-path="Pictures/8e6756c615f7128d5f1b93aaff485cdd.png"/>
  <manifest:file-entry manifest:media-type="image/png" manifest:full-path="Pictures/da7fe2a565425720d1c0ba40cca54f59.png"/>
  <manifest:file-entry manifest:media-type="image/png" manifest:full-path="Pictures/05f67f77c258064a7ba4f3dbce9735a1.png"/>
  <manifest:file-entry manifest:media-type="image/png" manifest:full-path="Pictures/3b5f96a1b2578f830a202e25d2573ae8.png"/>
  <manifest:file-entry manifest:media-type="image/png" manifest:full-path="Pictures/c16749243ba243c35702af096d870507.png"/>
  <manifest:file-entry manifest:media-type="image/png" manifest:full-path="Pictures/9d90a20104cfb857741bea0f19a33cb0.png"/>
  <manifest:file-entry manifest:media-type="image/png" manifest:full-path="Pictures/b94bcd55e6d5bbf637d586782d320931.png"/>
  <manifest:file-entry manifest:media-type="image/png" manifest:full-path="Pictures/a681aa7f2b604184a8fe21729d77740e.png"/>
  <manifest:file-entry manifest:media-type="image/png" manifest:full-path="Pictures/3c4507f8b8281ed7a7ea9ca1d11190ae.png"/>
  <manifest:file-entry manifest:media-type="image/png" manifest:full-path="Pictures/92f9d30abe421673a07d2298b5d338c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tare:ventas:procesos-de-ventas"/><text:bookmark-start text:name="__RefHeading___generacion-de-catalogo-de-precios-en-excel_1"/><text:bookmark-start text:name="generacion-de-catalogo-de-precios-en-excel"/>Generación de Catálogo de Precios en Excel<text:bookmark-end text:name="__RefHeading___generacion-de-catalogo-de-precios-en-excel_1"/><text:bookmark-end text:name="generacion-de-catalogo-de-precios-en-excel"/></text:h>
      <text:p text:style-name="Text_20_body">El catálogo de precios en Excel se construye de manera dinámica a partir de la exportación de un reporte llamado lista general de precios.</text:p>
      <text:p text:style-name="Text_20_body">La forma final del archivo la proporciona la plantilla que se haya seleccionado, son plantillas que un Usuario de Office especializado podrá crear.</text:p>
      <text:p text:style-name="Text_20_body">Para generar el catálogo solo hay que seguir estos pasos</text:p>
      <text:h text:style-name="Heading_20_3" text:outline-level="3"><text:bookmark-start text:name="__RefHeading___generacion-del-reporte-lista-general-de-precios_2"/><text:bookmark-start text:name="generacion-del-reporte-lista-general-de-precios"/>Generación del Reporte Lista general de precios<text:bookmark-end text:name="__RefHeading___generacion-del-reporte-lista-general-de-precios_2"/><text:bookmark-end text:name="generacion-del-reporte-lista-general-de-precios"/></text:h>
      <text:p text:style-name="Text_20_body"><draw:frame draw:style-name="media" draw:name="0" text:anchor-type="as-char" draw:z-index="0" svg:width="18.520833333333cm" style:rel-width="100%" svg:height="16.737840954673cm" style:rel-height="scale"><draw:image xlink:href="Pictures/f065dff9d36c3ccb1d2c414da380f7bb.png" xlink:type="simple" xlink:show="embed" xlink:actuate="onLoad"/></draw:frame></text:p>
      <text:p text:style-name="Text_20_body"><draw:frame draw:style-name="media" draw:name="1" text:anchor-type="as-char" draw:z-index="1" svg:width="14.869583333333cm" svg:height="5.9266666666667cm"><draw:image xlink:href="Pictures/8e6756c615f7128d5f1b93aaff485cdd.png" xlink:type="simple" xlink:show="embed" xlink:actuate="onLoad"/></draw:frame></text:p>
      <text:p text:style-name="Text_20_body"><draw:frame draw:style-name="media" draw:name="2" text:anchor-type="as-char" draw:z-index="2" svg:width="13.890625cm" svg:height="5.6091666666667cm"><draw:image xlink:href="Pictures/da7fe2a565425720d1c0ba40cca54f59.png" xlink:type="simple" xlink:show="embed" xlink:actuate="onLoad"/></draw:frame></text:p>
      <text:p text:style-name="Text_20_body"><draw:frame draw:style-name="media" draw:name="3" text:anchor-type="as-char" draw:z-index="3" svg:width="17.912291666667cm" style:rel-width="100%" svg:height="10.4775cm" style:rel-height="scale"><draw:image xlink:href="Pictures/05f67f77c258064a7ba4f3dbce9735a1.png" xlink:type="simple" xlink:show="embed" xlink:actuate="onLoad"/></draw:frame></text:p>
      <text:p text:style-name="Text_20_body"><draw:frame draw:style-name="media" draw:name="4" text:anchor-type="as-char" draw:z-index="4" svg:width="19.632083333333cm" style:rel-width="100%" svg:height="11.191875cm" style:rel-height="scale"><draw:image xlink:href="Pictures/3b5f96a1b2578f830a202e25d2573ae8.png" xlink:type="simple" xlink:show="embed" xlink:actuate="onLoad"/></draw:frame></text:p>
      <text:p text:style-name="Text_20_body"><draw:frame draw:style-name="media" draw:name="5" text:anchor-type="as-char" draw:z-index="5" svg:width="24.103541666667cm" style:rel-width="100%" svg:height="10.874375cm" style:rel-height="scale"><draw:image xlink:href="Pictures/c16749243ba243c35702af096d870507.png" xlink:type="simple" xlink:show="embed" xlink:actuate="onLoad"/></draw:frame></text:p>
      <text:p text:style-name="Text_20_body"><draw:frame draw:style-name="media" draw:name="6" text:anchor-type="as-char" draw:z-index="6" svg:width="19.473333333333cm" style:rel-width="100%" svg:height="14.948958333333cm" style:rel-height="scale"><draw:image xlink:href="Pictures/9d90a20104cfb857741bea0f19a33cb0.png" xlink:type="simple" xlink:show="embed" xlink:actuate="onLoad"/></draw:frame></text:p>
      <text:h text:style-name="Heading_20_3" text:outline-level="3"><text:bookmark-start text:name="__RefHeading___exportar-catalogo-en-excel_3"/><text:bookmark-start text:name="exportar-catalogo-en-excel"/>Exportar catálogo en Excel<text:bookmark-end text:name="__RefHeading___exportar-catalogo-en-excel_3"/><text:bookmark-end text:name="exportar-catalogo-en-excel"/></text:h>
      <text:p text:style-name="Text_20_body"><draw:frame draw:style-name="media" draw:name="7" text:anchor-type="as-char" draw:z-index="7" svg:width="6.4822916666667cm" style:rel-width="100%" svg:height="3.889375cm" style:rel-height="scale"><draw:image xlink:href="Pictures/b94bcd55e6d5bbf637d586782d320931.png" xlink:type="simple" xlink:show="embed" xlink:actuate="onLoad"/></draw:frame></text:p>
      <text:p text:style-name="Text_20_body"><draw:frame draw:style-name="media" draw:name="8" text:anchor-type="as-char" draw:z-index="8" svg:width="15.054791666667cm" svg:height="13.890625cm"><draw:image xlink:href="Pictures/a681aa7f2b604184a8fe21729d77740e.png" xlink:type="simple" xlink:show="embed" xlink:actuate="onLoad"/></draw:frame></text:p>
      <text:p text:style-name="Text_20_body"><draw:frame draw:style-name="media" draw:name="9" text:anchor-type="as-char" draw:z-index="9" svg:width="10.847916666667cm" svg:height="4.0745833333333cm"><draw:image xlink:href="Pictures/3c4507f8b8281ed7a7ea9ca1d11190ae.png" xlink:type="simple" xlink:show="embed" xlink:actuate="onLoad"/></draw:frame></text:p>
      <text:p text:style-name="Text_20_body">Este seria el resultado final</text:p>
      <text:p text:style-name="Text_20_body"><draw:frame draw:style-name="media" draw:name="10" text:anchor-type="as-char" draw:z-index="10" svg:width="18.520833333333cm" style:rel-width="100%" svg:height="18.296187106918cm" style:rel-height="scale"><draw:image xlink:href="Pictures/92f9d30abe421673a07d2298b5d338c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0::01:51</meta:creation-date>
    <dc:creator>Generated</dc:creator>
    <dc:date>2026-09-08T20::01:51</dc:date>
    <dc:language>en-US</dc:language>
    <meta:editing-cycles>1</meta:editing-cycles>
    <meta:editing-duration>PT0S</meta:editing-duration>
    <dc:title>antare:ventas:procesos-de-ventas</dc:title>
  </office:meta>
</office:document-meta>
</file>