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d29af6fbde3cd708372331d8424857ed.png"/>
  <manifest:file-entry manifest:media-type="image/png" manifest:full-path="Pictures/5d5450b36609b583dcf5b32740888f15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ntare:ventas:touch-screen:modificar-botonera"/><text:bookmark-start text:name="__RefHeading___modificar-botonera-de-ventas_1"/><text:bookmark-start text:name="modificar-botonera-de-ventas"/>Modificar botonera de ventas<text:bookmark-end text:name="__RefHeading___modificar-botonera-de-ventas_1"/><text:bookmark-end text:name="modificar-botonera-de-ventas"/></text:h>
      <text:p text:style-name="Text_20_body">Un usuario debidamente autorizado puede modificar el conjuto de botones que componen el menú board de la ventana de ventas touch-screen que ofrece Antare.</text:p>
      <text:h text:style-name="Heading_20_2" text:outline-level="2"><text:bookmark-start text:name="__RefHeading___acceso-a-la-botonera-a-modificar_2"/><text:bookmark-start text:name="acceso-a-la-botonera-a-modificar"/>Acceso a la botonera a modificar<text:bookmark-end text:name="__RefHeading___acceso-a-la-botonera-a-modificar_2"/><text:bookmark-end text:name="acceso-a-la-botonera-a-modificar"/></text:h>
      <text:p text:style-name="Text_20_body">El primer paso para realizar la modificación correspondiente es abrir la botonera, tal como si se estuviese realizando una venta.</text:p>
      <text:p text:style-name="Text_20_body"><draw:frame draw:style-name="media" draw:name="0" text:anchor-type="as-char" draw:z-index="0" svg:width="21.695833333333cm" style:rel-width="100%" svg:height="10.398125cm" style:rel-height="scale"><draw:image xlink:href="Pictures/d29af6fbde3cd708372331d8424857ed.png" xlink:type="simple" xlink:show="embed" xlink:actuate="onLoad"/></draw:frame></text:p>
      <table:table table:style-name="Table_Quotation1">
        <table:table-column/>
        <table:table-row>
          <table:table-cell office:value-type="string" table:style-name="Cell_Quotation1">
            <text:p text:style-name="tablealignleft">El icono Ventas Restaurante puede variar según la configuración de negocio establecida en el sistema durante la instalación. Ejemplo: Ventas Farmacia, Ventas Minimarket, Ventas Panaderia, etc.</text:p>
          </table:table-cell>
        </table:table-row>
      </table:table>
      <text:p text:style-name="Text_20_body">Una vez en la ventana, se pulsa la tecla <text:span text:style-name="Strong_20_Emphasis">F3</text:span> para activar modalidad de edición de botones.</text:p>
      <text:p text:style-name="Text_20_body"><draw:frame draw:style-name="media" draw:name="1" text:anchor-type="as-char" draw:z-index="1" svg:width="19.182291666667cm" style:rel-width="100%" svg:height="12.964583333333cm" style:rel-height="scale"><draw:image xlink:href="Pictures/5d5450b36609b583dcf5b32740888f15.png" xlink:type="simple" xlink:show="embed" xlink:actuate="onLoad"/></draw:frame></text:p>
      <text:h text:style-name="Heading_20_2" text:outline-level="2"><text:bookmark-start text:name="__RefHeading___tipos-de-botones_3"/><text:bookmark-start text:name="tipos-de-botones"/>Tipos de Botones<text:bookmark-end text:name="__RefHeading___tipos-de-botones_3"/><text:bookmark-end text:name="tipos-de-botones"/></text:h>
      <text:p text:style-name="Text_20_body">La botonera de Antare puede contener tres tipos de Botones:</text:p>
      <text:h text:style-name="Heading_20_3" text:outline-level="3"><text:bookmark-start text:name="__RefHeading___carpetas_4"/><text:bookmark-start text:name="carpetas"/>Carpetas<text:bookmark-end text:name="__RefHeading___carpetas_4"/><text:bookmark-end text:name="carpetas"/></text:h>
      <text:p text:style-name="Text_20_body">Las carpetas se utilizan para agrupar botones de acuerdo a cierto criterio o categoría. Al pulsar sobre un botón de tipo carpeta, se muestra un submenú con los botones que esta contiene. Un ejemplo de carpetas puede ser: Empanadas, Bebidas.</text:p>
      <text:h text:style-name="Heading_20_3" text:outline-level="3"><text:bookmark-start text:name="__RefHeading___botones_5"/><text:bookmark-start text:name="botones"/>Botones<text:bookmark-end text:name="__RefHeading___botones_5"/><text:bookmark-end text:name="botones"/></text:h>
      <text:p text:style-name="Text_20_body">Los botones (en este contexto) son aquellos que al pulsarlos agregan directamente un producto a la lista o carrito de pedidos. Estos están directamente vinculados a los artículos que forman parte del inventario registrado en la base de datos por el usuario.</text:p>
      <text:h text:style-name="Heading_20_3" text:outline-level="3"><text:bookmark-start text:name="__RefHeading___navegacion_6"/><text:bookmark-start text:name="navegacion"/>Navegación<text:bookmark-end text:name="__RefHeading___navegacion_6"/><text:bookmark-end text:name="navegacion"/></text:h>
      <text:p text:style-name="Text_20_body">Son botones que coloca el sistema automáticamente para pasar de una página a otra o salir de una carpeta. Estos botones no pueden ser modificados por el usuario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8T20::01:53</meta:creation-date>
    <dc:creator>Generated</dc:creator>
    <dc:date>2026-09-08T20::01:53</dc:date>
    <dc:language>en-US</dc:language>
    <meta:editing-cycles>1</meta:editing-cycles>
    <meta:editing-duration>PT0S</meta:editing-duration>
    <dc:title>antare:ventas:touch-screen:modificar-botonera</dc:title>
  </office:meta>
</office:document-meta>
</file>