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9af6fbde3cd708372331d8424857ed.png"/>
  <manifest:file-entry manifest:media-type="image/png" manifest:full-path="Pictures/efa8a9959690946d8fb90c31655c0a90.png"/>
  <manifest:file-entry manifest:media-type="image/png" manifest:full-path="Pictures/cf8feaad3a65199a8ffe46df8ca328c7.png"/>
  <manifest:file-entry manifest:media-type="image/png" manifest:full-path="Pictures/2d85b8504f1dd70c35ccdca0902727ee.png"/>
  <manifest:file-entry manifest:media-type="image/png" manifest:full-path="Pictures/86509637ff76f1e6a523bd243cc701fe.png"/>
  <manifest:file-entry manifest:media-type="image/png" manifest:full-path="Pictures/79f2283953d1a32daaa312054c42abd0.png"/>
  <manifest:file-entry manifest:media-type="image/png" manifest:full-path="Pictures/16b42853a4e7e4f0260f35272fda3044.png"/>
  <manifest:file-entry manifest:media-type="image/png" manifest:full-path="Pictures/ad6f5c95f4c050532fa4c502a25f3253.png"/>
  <manifest:file-entry manifest:media-type="image/png" manifest:full-path="Pictures/1042ddc737a1c7045187f84561379f96.png"/>
  <manifest:file-entry manifest:media-type="image/png" manifest:full-path="Pictures/b9165613e46db5e04750b861f26eae39.png"/>
  <manifest:file-entry manifest:media-type="image/png" manifest:full-path="Pictures/05faae26d6e93b96965245bd2be7ba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are:ventas:touch-screen:registrar:venta-directa"/><text:bookmark-start text:name="__RefHeading___registrar-venta-directa-en-pantalla-touch-screen_1"/><text:bookmark-start text:name="registrar-venta-directa-en-pantalla-touch-screen"/>Registrar venta directa en pantalla Touch-Screen<text:bookmark-end text:name="__RefHeading___registrar-venta-directa-en-pantalla-touch-screen_1"/><text:bookmark-end text:name="registrar-venta-directa-en-pantalla-touch-screen"/></text:h>
      <text:p text:style-name="Text_20_body">El primer paso es pulsar sobre el botón <text:span text:style-name="Strong_20_Emphasis">Nueva Cuenta</text:span> ubicado en la ventana <text:span text:style-name="Strong_20_Emphasis">Ventas Restaurante</text:span></text:p>
      <text:p text:style-name="Text_20_body"><draw:frame draw:style-name="media" draw:name="0" text:anchor-type="as-char" draw:z-index="0" svg:width="21.695833333333cm" style:rel-width="100%" svg:height="10.398125cm" style:rel-height="scale"><draw:image xlink:href="Pictures/d29af6fbde3cd708372331d8424857ed.png" xlink:type="simple" xlink:show="embed" xlink:actuate="onLoad"/></draw:frame></text:p>
      <table:table table:style-name="Table_Quotation1">
        <table:table-column/>
        <table:table-row>
          <table:table-cell office:value-type="string" table:style-name="Cell_Quotation1">
            <text:p text:style-name="tablealignleft">El icono Ventas Restaurante puede variar según la configuración de negocio establecida en el sistema durante la instalación. Ejemplo: Ventas Farmacia, Ventas Minimarket, Ventas Panaderia, etc.</text:p>
          </table:table-cell>
        </table:table-row>
      </table:table>
      <text:p text:style-name="Text_20_body">Aparece la una ventana como en el siguiente ejemplo:</text:p>
      <text:p text:style-name="Text_20_body"><draw:frame draw:style-name="media" draw:name="1" text:anchor-type="as-char" draw:z-index="1" svg:width="27.093333333333cm" style:rel-width="100%" svg:height="19.182291666667cm" style:rel-height="scale"><draw:image xlink:href="Pictures/efa8a9959690946d8fb90c31655c0a90.png" xlink:type="simple" xlink:show="embed" xlink:actuate="onLoad"/></draw:frame></text:p>
      <text:p text:style-name="Text_20_body">El proceso entonces consiste en navegar en los botones del <text:span text:style-name="Strong_20_Emphasis">Area de Menú</text:span> para ubicar el(los) producto(s) que solicita el cliente. Algunos botones son del tipo <text:span text:style-name="Strong_20_Emphasis">Carpeta</text:span>, que al pulsarlos muestran un sub-menú (Como en las carpetas de archivos en Windows) y otros botones conducen directamente al producto solicitado y lo agrega a la lista.</text:p>
      <text:h text:style-name="Heading_20_2" text:outline-level="2"><text:bookmark-start text:name="__RefHeading___agregar-un-producto-solicitado-por-el-cliente_2"/><text:bookmark-start text:name="agregar-un-producto-solicitado-por-el-cliente"/>Agregar un producto solicitado por el cliente<text:bookmark-end text:name="__RefHeading___agregar-un-producto-solicitado-por-el-cliente_2"/><text:bookmark-end text:name="agregar-un-producto-solicitado-por-el-cliente"/></text:h>
      <text:p text:style-name="Text_20_body">Cuando el cliente solicita un producto, se entra a la ventana y se navega por la botonera para ubicarlo y agregarlos a la lista.</text:p>
      <text:p text:style-name="Text_20_body"><draw:frame draw:style-name="media" draw:name="2" text:anchor-type="as-char" draw:z-index="2" svg:width="22.886458333333cm" style:rel-width="100%" svg:height="18.388541666667cm" style:rel-height="scale"><draw:image xlink:href="Pictures/cf8feaad3a65199a8ffe46df8ca328c7.png" xlink:type="simple" xlink:show="embed" xlink:actuate="onLoad"/></draw:frame></text:p>
      <text:p text:style-name="Text_20_body">En el caso de este ejemplo (Asado negro) aparece una ventana intermedia que permite seleccionar los contornos o guarniciones que acompañan al plato.</text:p>
      <text:p text:style-name="Text_20_body"><draw:frame draw:style-name="media" draw:name="3" text:anchor-type="as-char" draw:z-index="3" svg:width="23.918333333333cm" style:rel-width="100%" svg:height="16.589375cm" style:rel-height="scale"><draw:image xlink:href="Pictures/2d85b8504f1dd70c35ccdca0902727ee.png" xlink:type="simple" xlink:show="embed" xlink:actuate="onLoad"/></draw:frame></text:p>
      <text:p text:style-name="Text_20_body">Una vez agregado el producto, a la lista tiene a disposición las siguientes acciones relacionadas al mismo.</text:p>
      <text:p text:style-name="Text_20_body"><draw:frame draw:style-name="media" draw:name="4" text:anchor-type="as-char" draw:z-index="4" svg:width="17.409583333333cm" style:rel-width="100%" svg:height="19.20875cm" style:rel-height="scale"><draw:image xlink:href="Pictures/86509637ff76f1e6a523bd243cc701fe.png" xlink:type="simple" xlink:show="embed" xlink:actuate="onLoad"/></draw:frame></text:p>
      <text:h text:style-name="Heading_20_3" text:outline-level="3"><text:bookmark-start text:name="__RefHeading___agregar-mas-productos_3"/><text:bookmark-start text:name="agregar-mas-productos"/>Agregar mas productos<text:bookmark-end text:name="__RefHeading___agregar-mas-productos_3"/><text:bookmark-end text:name="agregar-mas-productos"/></text:h>
      <text:p text:style-name="Text_20_body">Una vez agregado el primer producto, se repite el procedimiento para agregar el siguiente hasta que la lista refleje el pedido completo realizado por el cliente.</text:p>
      <text:p text:style-name="Text_20_body"><draw:frame draw:style-name="media" draw:name="5" text:anchor-type="as-char" draw:z-index="5" svg:width="22.304375cm" style:rel-width="100%" svg:height="19.314583333333cm" style:rel-height="scale"><draw:image xlink:href="Pictures/79f2283953d1a32daaa312054c42abd0.png" xlink:type="simple" xlink:show="embed" xlink:actuate="onLoad"/></draw:frame></text:p>
      <text:h text:style-name="Heading_20_2" text:outline-level="2"><text:bookmark-start text:name="__RefHeading___corregir-pedido-quitar-un-producto_4"/><text:bookmark-start text:name="corregir-pedido-quitar-un-producto"/>Corregir pedido (Quitar un producto)<text:bookmark-end text:name="__RefHeading___corregir-pedido-quitar-un-producto_4"/><text:bookmark-end text:name="corregir-pedido-quitar-un-producto"/></text:h>
      <text:p text:style-name="Text_20_body">Si por casualidad se necesita quitar de la lista un producto agregado, solo hay que pulsar sobre el mismo y luego en “Quitar”</text:p>
      <text:p text:style-name="Text_20_body"><draw:frame draw:style-name="media" draw:name="6" text:anchor-type="as-char" draw:z-index="6" svg:width="14.102291666667cm" svg:height="19.182291666667cm"><draw:image xlink:href="Pictures/16b42853a4e7e4f0260f35272fda3044.png" xlink:type="simple" xlink:show="embed" xlink:actuate="onLoad"/></draw:frame></text:p>
      <text:h text:style-name="Heading_20_2" text:outline-level="2"><text:bookmark-start text:name="__RefHeading___introducir-datos-del-cliente_5"/><text:bookmark-start text:name="introducir-datos-del-cliente"/>Introducir datos del cliente<text:bookmark-end text:name="__RefHeading___introducir-datos-del-cliente_5"/><text:bookmark-end text:name="introducir-datos-del-cliente"/></text:h>
      <text:p text:style-name="Text_20_body">Si un cliente solicita que en la factura salga “personalizada”, se pulsa sobre el botón “Cliente” antes de guardar el pedido</text:p>
      <text:p text:style-name="Text_20_body"><draw:frame draw:style-name="media" draw:name="7" text:anchor-type="as-char" draw:z-index="7" svg:width="27.119791666667cm" style:rel-width="100%" svg:height="19.976041666667cm" style:rel-height="scale"><draw:image xlink:href="Pictures/ad6f5c95f4c050532fa4c502a25f3253.png" xlink:type="simple" xlink:show="embed" xlink:actuate="onLoad"/></draw:frame></text:p>
      <text:p text:style-name="Text_20_body">Una vez seleccionado el cliente, el nombre del mismo aparece en el panel superior arriba de donde se muestra el total</text:p>
      <text:p text:style-name="Text_20_body"><draw:frame draw:style-name="media" draw:name="8" text:anchor-type="as-char" draw:z-index="8" svg:width="8.334375cm" style:rel-width="100%" svg:height="7.6464583333333cm" style:rel-height="scale"><draw:image xlink:href="Pictures/1042ddc737a1c7045187f84561379f96.png" xlink:type="simple" xlink:show="embed" xlink:actuate="onLoad"/></draw:frame></text:p>
      <text:h text:style-name="Heading_20_2" text:outline-level="2"><text:bookmark-start text:name="__RefHeading___finalizar-la-venta-cobrar-al-cliente_6"/><text:bookmark-start text:name="finalizar-la-venta-cobrar-al-cliente"/>Finalizar la venta, cobrar al cliente<text:bookmark-end text:name="__RefHeading___finalizar-la-venta-cobrar-al-cliente_6"/><text:bookmark-end text:name="finalizar-la-venta-cobrar-al-cliente"/></text:h>
      <text:p text:style-name="Text_20_body">Una vez que el pedido esté completo, para continuar con el cobro del mismo se tiene estas opciones.</text:p>
      <text:p text:style-name="Text_20_body"><draw:frame draw:style-name="media" draw:name="9" text:anchor-type="as-char" draw:z-index="9" svg:width="15.822083333333cm" svg:height="7.5670833333333cm"><draw:image xlink:href="Pictures/b9165613e46db5e04750b861f26eae39.png" xlink:type="simple" xlink:show="embed" xlink:actuate="onLoad"/></draw:frame></text:p>
      <text:h text:style-name="Heading_20_3" text:outline-level="3"><text:bookmark-start text:name="__RefHeading___cobrar-solo-efectivo_7"/><text:bookmark-start text:name="cobrar-solo-efectivo"/>Cobrar solo efectivo<text:bookmark-end text:name="__RefHeading___cobrar-solo-efectivo_7"/><text:bookmark-end text:name="cobrar-solo-efectivo"/></text:h>
      <text:p text:style-name="Text_20_body"><draw:frame draw:style-name="media" draw:name="10" text:anchor-type="as-char" draw:z-index="10" svg:width="16.721666666667cm" svg:height="13.6525cm"><draw:image xlink:href="Pictures/05faae26d6e93b96965245bd2be7ba0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44:37</meta:creation-date>
    <dc:creator>Generated</dc:creator>
    <dc:date>2026-09-08T20::44:37</dc:date>
    <dc:language>en-US</dc:language>
    <meta:editing-cycles>1</meta:editing-cycles>
    <meta:editing-duration>PT0S</meta:editing-duration>
    <dc:title>antare:ventas:touch-screen:registrar:venta-directa</dc:title>
  </office:meta>
</office:document-meta>
</file>