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f3c6adcdd5fbe37fbbd418efc924c69.png"/>
  <manifest:file-entry manifest:media-type="image/png" manifest:full-path="Pictures/94e53bd0d287bcd57cea003f14a6d021.png"/>
  <manifest:file-entry manifest:media-type="image/png" manifest:full-path="Pictures/2ff5b171c5d00c8774dd164e5ba1f87a.png"/>
  <manifest:file-entry manifest:media-type="image/png" manifest:full-path="Pictures/079b5d3ff8f9e709717e7400f70b143d.png"/>
  <manifest:file-entry manifest:media-type="image/png" manifest:full-path="Pictures/d42eb50ef79c9ac608a47861d5c7f1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pectos-tecnicos:dispositivos:compartir-impresora-fiscal"/><text:bookmark-start text:name="__RefHeading___compartir-impresora-fiscal-mediante-antare_1"/><text:bookmark-start text:name="compartir-impresora-fiscal-mediante-antare"/>Compartir impresora fiscal mediante Antare<text:bookmark-end text:name="__RefHeading___compartir-impresora-fiscal-mediante-antare_1"/><text:bookmark-end text:name="compartir-impresora-fiscal-mediante-antare"/></text:h>
      <text:h text:style-name="Heading_20_2" text:outline-level="2"><text:bookmark-start text:name="__RefHeading___introduccion_2"/><text:bookmark-start text:name="introduccion"/>Introducción<text:bookmark-end text:name="__RefHeading___introduccion_2"/><text:bookmark-end text:name="introduccion"/></text:h>
      <text:p text:style-name="Text_20_body">En ciertos ambientes de trabajo, se hace necesario que una impresora fiscal sea accesible desde varias estaciones o puntos de facturación. Si bien el SENIAT exige que cada punto de venta tenga su correspondiente impresora fiscal conectada, tal exigencia no es determinante en ambientes tipo oficina (pequeños mayoristas, etc).</text:p>
      <text:p text:style-name="Text_20_body">Dicho lo anterior, a continuación los pasos para compartir una impresora fiscal a otras estaciones de trabajo que ejecuten Antare.</text:p>
      <text:h text:style-name="Heading_20_2" text:outline-level="2"><text:bookmark-start text:name="__RefHeading___prerrequisitos_3"/><text:bookmark-start text:name="prerrequisitos"/>Prerrequisitos<text:bookmark-end text:name="__RefHeading___prerrequisitos_3"/><text:bookmark-end text:name="prerrequisitos"/></text:h>
      <text:p text:style-name="Text_20_body">La impresora fiscal debe estar previamente conectada y configurada en Antare, con pruebas realizadas de reporte X o Z, etc.</text:p>
      <text:h text:style-name="Heading_20_2" text:outline-level="2"><text:bookmark-start text:name="__RefHeading___equipo-donde-esta-conectada-la-impresora-fiscal_4"/><text:bookmark-start text:name="equipo-donde-esta-conectada-la-impresora-fiscal"/>Equipo donde está conectada la impresora fiscal<text:bookmark-end text:name="__RefHeading___equipo-donde-esta-conectada-la-impresora-fiscal_4"/><text:bookmark-end text:name="equipo-donde-esta-conectada-la-impresora-fiscal"/></text:h>
      <text:p text:style-name="Text_20_body"><draw:frame draw:style-name="media" draw:name="Activar Compartición Legend" text:anchor-type="as-char" draw:z-index="0" svg:width="26.696458333333cm" style:rel-width="100%"><draw:text-box><text:p text:style-name="legendcenter"><draw:frame draw:style-name="media" draw:name="Activar Compartición" text:anchor-type="as-char" draw:z-index="0" svg:width="26.696458333333cm" style:rel-width="100%" svg:height="17.991666666667cm" style:rel-height="scale"><draw:image xlink:href="Pictures/df3c6adcdd5fbe37fbbd418efc924c69.png" xlink:type="simple" xlink:show="embed" xlink:actuate="onLoad"/></draw:frame>Activar Compartición</text:p></draw:text-box></draw:frame>
Activar Compartición</text:p>
      <text:p text:style-name="Text_20_body">Al hacer Click sobre el botón “Crear Acceso Directo para Cola de Impresión” debería aparecer un icono como en la siguiente imagen.</text:p>
      <text:p text:style-name="Text_20_body"><draw:frame draw:style-name="media" draw:name="Icono Cola de Impresión Legend" text:anchor-type="as-char" draw:z-index="0" svg:width="9.1545833333333cm" style:rel-width="100%"><draw:text-box><text:p text:style-name="legendcenter"><draw:frame draw:style-name="media" draw:name="Icono Cola de Impresión" text:anchor-type="as-char" draw:z-index="1" svg:width="9.1545833333333cm" style:rel-width="100%" svg:height="4.9741666666667cm" style:rel-height="scale"><draw:image xlink:href="Pictures/94e53bd0d287bcd57cea003f14a6d021.png" xlink:type="simple" xlink:show="embed" xlink:actuate="onLoad"/></draw:frame>Icono Cola de Impresión</text:p></draw:text-box></draw:frame>
Icono Cola de Impresión</text:p>
      <text:p text:style-name="Text_20_body">En caso de que no funcione el botón, se debe crear un nuevo acceso directo al ejecutable de Antare con las siguientes características:</text:p>
      <text:p text:style-name="Text_20_body"><draw:frame draw:style-name="media" draw:name="Características icono Cola de Impresión Legend" text:anchor-type="as-char" draw:z-index="0" svg:width="9.604375cm" style:rel-width="100%"><draw:text-box><text:p text:style-name="legendcenter"><draw:frame draw:style-name="media" draw:name="Características icono Cola de Impresión" text:anchor-type="as-char" draw:z-index="2" svg:width="9.604375cm" style:rel-width="100%" svg:height="13.943541666667cm" style:rel-height="scale"><draw:image xlink:href="Pictures/2ff5b171c5d00c8774dd164e5ba1f87a.png" xlink:type="simple" xlink:show="embed" xlink:actuate="onLoad"/></draw:frame>Características icono Cola de Impresión</text:p></draw:text-box></draw:frame>
Características icono Cola de Impresión</text:p>
      <text:p text:style-name="Text_20_body">Al hacer click sobre el icono generado, se inicia la cola de impresión minimizada en la barra de tareas:</text:p>
      <text:p text:style-name="Text_20_body"><draw:frame draw:style-name="media" draw:name="Cola de Impresión Legend" text:anchor-type="as-char" draw:z-index="0" svg:width="17.197916666667cm" style:rel-width="100%"><draw:text-box><text:p text:style-name="legendcenter"><draw:frame draw:style-name="media" draw:name="Cola de Impresión" text:anchor-type="as-char" draw:z-index="3" svg:width="17.197916666667cm" style:rel-width="100%" svg:height="13.864166666667cm" style:rel-height="scale"><draw:image xlink:href="Pictures/079b5d3ff8f9e709717e7400f70b143d.png" xlink:type="simple" xlink:show="embed" xlink:actuate="onLoad"/></draw:frame>Cola de Impresión</text:p></draw:text-box></draw:frame>
Cola de Impresión</text:p>
      <text:p text:style-name="Text_20_body">Esta aplicación debe estar ejecutándose siempre en el equipo para que este pueda realizar la impresión de los documentos fiscales que se envíen a esta.</text:p>
      <text:h text:style-name="Heading_20_2" text:outline-level="2"><text:bookmark-start text:name="__RefHeading___demas-equipos_5"/><text:bookmark-start text:name="demas-equipos"/>Demás equipos<text:bookmark-end text:name="__RefHeading___demas-equipos_5"/><text:bookmark-end text:name="demas-equipos"/></text:h>
      <text:p text:style-name="Text_20_body">Una vez configurada la cola de impresión, en cada estación se debe activar la opción “Enviar a Cola de Impresión”</text:p>
      <text:p text:style-name="Text_20_body"><draw:frame draw:style-name="media" draw:name="Opción Enviar a Cola de Impresión Legend" text:anchor-type="as-char" draw:z-index="0" svg:width="31.009166666667cm" style:rel-width="100%"><draw:text-box><text:p text:style-name="legendcenter"><draw:frame draw:style-name="media" draw:name="Opción Enviar a Cola de Impresión" text:anchor-type="as-char" draw:z-index="4" svg:width="31.009166666667cm" style:rel-width="100%" svg:height="20.267083333333cm" style:rel-height="scale"><draw:image xlink:href="Pictures/d42eb50ef79c9ac608a47861d5c7f1bc.png" xlink:type="simple" xlink:show="embed" xlink:actuate="onLoad"/></draw:frame>Opción Enviar a Cola de Impresión</text:p></draw:text-box></draw:frame>
Opción Enviar a Cola de Impresió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22:14</meta:creation-date>
    <dc:creator>Generated</dc:creator>
    <dc:date>2026-09-08T18::22:14</dc:date>
    <dc:language>en-US</dc:language>
    <meta:editing-cycles>1</meta:editing-cycles>
    <meta:editing-duration>PT0S</meta:editing-duration>
    <dc:title>aspectos-tecnicos:dispositivos:compartir-impresora-fiscal</dc:title>
  </office:meta>
</office:document-meta>
</file>