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78a328ed1e7fc0641573f26d349583b.jpg"/>
  <manifest:file-entry manifest:media-type="image/jpeg" manifest:full-path="Pictures/7155bdc8c7f44c3dc2ac2ee3fa005cc8.jpg"/>
  <manifest:file-entry manifest:media-type="image/jpeg" manifest:full-path="Pictures/8f6ee4baa35c78cbb5689c4205da0abe.jpg"/>
  <manifest:file-entry manifest:media-type="image/jpeg" manifest:full-path="Pictures/f26e41e5a9c2a68e991132e7d5bc31a4.jpg"/>
  <manifest:file-entry manifest:media-type="image/jpeg" manifest:full-path="Pictures/c8967c75703f49251380d0bc2b36f71e.jpg"/>
  <manifest:file-entry manifest:media-type="image/jpeg" manifest:full-path="Pictures/e9c6aebe29eb38d493b989be7bfcb85e.jpg"/>
  <manifest:file-entry manifest:media-type="image/jpeg" manifest:full-path="Pictures/e2dddb81e9ce315f633032a7a6dca5ce.jpg"/>
  <manifest:file-entry manifest:media-type="image/jpeg" manifest:full-path="Pictures/2dbf78d93e65371af5a1ab2f99dff5cd.jpg"/>
  <manifest:file-entry manifest:media-type="image/jpeg" manifest:full-path="Pictures/7ad8217e2cb5a668e78f254e939cb1b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pectos-tecnicos:dispositivos:impresoras-fiscales-compatibles"/><text:bookmark-start text:name="__RefHeading___impresoras-fiscales-compatibles-con-antare_1"/><text:bookmark-start text:name="impresoras-fiscales-compatibles-con-antare"/>Impresoras Fiscales Compatibles con Antare<text:bookmark-end text:name="__RefHeading___impresoras-fiscales-compatibles-con-antare_1"/><text:bookmark-end text:name="impresoras-fiscales-compatibles-con-antare"/></text:h>
      <text:p text:style-name="Text_20_body">A continuación se muestra un catálogo de impresoras fiscales y su compatibilidad con Antare. Si es nuevo usuario se recomienda adquirir únicamente las impresoras fiscales etiquetadas como <text:span text:style-name="Source_20_Text">Certificadas</text:span></text:p>
      <text:p text:style-name="Text_20_body">{TOC}</text:p>
      <text:h text:style-name="Heading_20_2" text:outline-level="2"><text:bookmark-start text:name="__RefHeading___glosario-de-etiquetas-asignadas-a-las-impresoras-fiscales_2"/><text:bookmark-start text:name="glosario-de-etiquetas-asignadas-a-las-impresoras-fiscales"/>Glosario de etiquetas asignadas a las impresoras fiscales<text:bookmark-end text:name="__RefHeading___glosario-de-etiquetas-asignadas-a-las-impresoras-fiscales_2"/><text:bookmark-end text:name="glosario-de-etiquetas-asignadas-a-las-impresoras-fiscales"/></text:h>
      <text:h text:style-name="Heading_20_3" text:outline-level="3"><text:bookmark-start text:name="__RefHeading___etiquetas-de-estado_3"/><text:bookmark-start text:name="etiquetas-de-estado"/>Etiquetas de estado<text:bookmark-end text:name="__RefHeading___etiquetas-de-estado_3"/><text:bookmark-end text:name="etiquetas-de-estado"/></text:h>
      <text:list text:style-name="List_20_1" text:continue-numbering="false">
        <text:list-item>
          <text:p text:style-name="List_20_1_Content_First"> <text:span text:style-name="Source_20_Text">Nueva</text:span> Indica que la impresora fue introducida recientemente al mercado.</text:p>
        </text:list-item>
        <text:list-item>
          <text:p text:style-name="List_20_1_Content"> <text:span text:style-name="Source_20_Text">Probada</text:span> Indica que Antare es compatible con la impresora a nivel de protocolo y que ha pasado las pruebas técnicas preliminares de funcionamiento. Mas no indica que funcione de manera consistente en el “Mundo Real”.</text:p>
        </text:list-item>
        <text:list-item>
          <text:p text:style-name="List_20_1_Content"> <text:span text:style-name="Source_20_Text">Sin probar</text:span> Indica que en teoría Antare es compatible con esta impresora pero que no ha sido probada aún.</text:p>
        </text:list-item>
        <text:list-item>
          <text:p text:style-name="List_20_1_Content"> <text:span text:style-name="Source_20_Text">Certificada</text:span> Indica que la impresora funciona de manera consistente durante su uso de acuerdo a reportes de los usuarios. Se puede comprar con confianza.</text:p>
        </text:list-item>
        <text:list-item>
          <text:p text:style-name="List_20_1_Content"> <text:span text:style-name="Source_20_Text">Sin Certificar</text:span> Indica que de acuerdo a los reportes de los usuarios la impresora suele presentar fallas aleatorias de funcionamiento que son ajenas a Antare y que afectan la operatividad del cliente.</text:p>
        </text:list-item>
        <text:list-item>
          <text:p text:style-name="List_20_1_Content_Last"> <text:span text:style-name="Source_20_Text">Descontinuadas</text:span> La impresora fue retirada del mercado por el fabricante.</text:p>
        </text:list-item>
      </text:list>
      <text:h text:style-name="Heading_20_3" text:outline-level="3"><text:bookmark-start text:name="__RefHeading___etiquetas-de-fabricantedistribuidor_4"/><text:bookmark-start text:name="etiquetas-de-fabricantedistribuidor"/>Etiquetas de Fabricante/Distribuidor<text:bookmark-end text:name="__RefHeading___etiquetas-de-fabricantedistribuidor_4"/><text:bookmark-end text:name="etiquetas-de-fabricantedistribuidor"/></text:h>
      <text:list text:style-name="List_20_1" text:continue-numbering="false">
        <text:list-item>
          <text:p text:style-name="List_20_1_Content_First"> <text:span text:style-name="Source_20_Text">TheFactoryHKA</text:span> Indica que la impresora es fabricada o comercializada por la empresa <text:a xlink:type="simple" xlink:href="http://thefactoryhka.net/ve/products/index/id/1" text:style-name="Internet_20_link" text:visited-style-name="Visited_20_Internet_20_Link">The Factory HKA</text:a></text:p>
        </text:list-item>
        <text:list-item>
          <text:p text:style-name="List_20_1_Content"> <text:span text:style-name="Source_20_Text">Epson</text:span> Indica que la impresora es fabricada por la empresa <text:a xlink:type="simple" xlink:href="http://www.epson.com.ve/" text:style-name="Internet_20_link" text:visited-style-name="Visited_20_Internet_20_Link">Epson de Venezuela</text:a></text:p>
        </text:list-item>
        <text:list-item>
          <text:p text:style-name="List_20_1_Content"> <text:span text:style-name="Source_20_Text">PNP</text:span> Indica que la impresora es fabricada o comercializada por la empresa <text:a xlink:type="simple" xlink:href="http://www.desarrollospnp.com/" text:style-name="Internet_20_link" text:visited-style-name="Visited_20_Internet_20_Link">Desarrollos PNP</text:a></text:p>
        </text:list-item>
        <text:list-item>
          <text:p text:style-name="List_20_1_Content"> <text:span text:style-name="Source_20_Text">PosVenezuela</text:span> Indica que la impresora es distribuida por la empresa <text:a xlink:type="simple" xlink:href="http://www.posvenezuela.com/" text:style-name="Internet_20_link" text:visited-style-name="Visited_20_Internet_20_Link">POS Venezuela</text:a></text:p>
        </text:list-item>
        <text:list-item>
          <text:p text:style-name="List_20_1_Content"> <text:span text:style-name="Source_20_Text">VMax</text:span> Indica que la impresora es fabricada o comercializada por la empresa <text:a xlink:type="simple" xlink:href="http://www.elepos.com.ve/" text:style-name="Internet_20_link" text:visited-style-name="Visited_20_Internet_20_Link">Elepos</text:a></text:p>
        </text:list-item>
        <text:list-item>
          <text:p text:style-name="List_20_1_Content_Last"> <text:span text:style-name="Source_20_Text">NetSoft</text:span> Indica que la impresora es fabricada o comercializada por la empresa <text:a xlink:type="simple" xlink:href="http://netsoft-technology.com/" text:style-name="Internet_20_link" text:visited-style-name="Visited_20_Internet_20_Link">NetSoft Technology</text:a></text:p>
        </text:list-item>
      </text:list>
      <text:h text:style-name="Heading_20_2" text:outline-level="2"><text:bookmark-start text:name="__RefHeading___listado-de-impresoras-fiscales-en-orden-alfabetico_5"/><text:bookmark-start text:name="listado-de-impresoras-fiscales-en-orden-alfabetico"/>Listado de impresoras fiscales en orden alfabético<text:bookmark-end text:name="__RefHeading___listado-de-impresoras-fiscales-en-orden-alfabetico_5"/><text:bookmark-end text:name="listado-de-impresoras-fiscales-en-orden-alfabetico"/></text:h>
      <text:p text:style-name="Text_20_body">(infobox:Si es nuevo usuario de Antare y no tiene impresora fiscal, adquiera solamente una de las que estén marcadas como <text:span text:style-name="Source_20_Text">Certificada</text:span>)</text:p>
      <text:h text:style-name="Heading_20_3" text:outline-level="3"><text:bookmark-start text:name="__RefHeading___bematech-mp4000-th-fi_6"/><text:bookmark-start text:name="bematech-mp4000-th-fi"/>Bematech MP4000 TH FI<text:bookmark-end text:name="__RefHeading___bematech-mp4000-th-fi_6"/><text:bookmark-end text:name="bematech-mp4000-th-fi"/></text:h>
      <text:p text:style-name="Text_20_body"><text:span text:style-name="Source_20_Text">Probada</text:span> <text:span text:style-name="Source_20_Text">Certificada</text:span> <text:span text:style-name="Source_20_Text">PosVenezuela</text:span></text:p>
      <text:p text:style-name="Text_20_body"><draw:frame draw:style-name="media" draw:name="Título de la imagen Legend" text:anchor-type="as-char" draw:z-index="0" svg:width="8.4666666666667cm" style:rel-width="100%"><draw:text-box><text:p text:style-name="legendcenter"><draw:frame draw:style-name="media" draw:name="Título de la imagen" text:anchor-type="as-char" draw:z-index="0" svg:width="8.4666666666667cm" style:rel-width="100%" svg:height="8.651875cm" style:rel-height="scale"><draw:image xlink:href="Pictures/478a328ed1e7fc0641573f26d349583b.jpg" xlink:type="simple" xlink:show="embed" xlink:actuate="onLoad"/></draw:frame>Título de la imagen</text:p></draw:text-box></draw:frame>
Título de la imagen</text:p>
      <text:list text:style-name="List_20_1" text:continue-numbering="false">
        <text:list-item>
          <text:p text:style-name="List_20_1_Content_First"> Imprime sobre papel térmico y almacena la copia de la factura en memoria.</text:p>
        </text:list-item>
        <text:list-item>
          <text:p text:style-name="List_20_1_Content"> Las copias de factura pueden extraerse de la memoria y emitirse en cualquier momento desde un programa externo suministrado por el fabricante.</text:p>
        </text:list-item>
        <text:list-item>
          <text:p text:style-name="List_20_1_Content"> Carga fácil del rollo de papel</text:p>
        </text:list-item>
        <text:list-item>
          <text:p text:style-name="List_20_1_Content"> Soporta la impresión del logotipo de la empresa a través del fiscalizador.</text:p>
        </text:list-item>
        <text:list-item>
          <text:p text:style-name="List_20_1_Content"> Puede imprimir código de barras de la factura en la parte inferior</text:p>
        </text:list-item>
        <text:list-item>
          <text:p text:style-name="List_20_1_Content_Last"> Funciona con conexión a puerto serial y puerto usb (Ideal para portátiles).</text:p>
        </text:list-item>
      </text:list>
      <text:h text:style-name="Heading_20_3" text:outline-level="3"><text:bookmark-start text:name="__RefHeading___bixolon-srp-270_7"/><text:bookmark-start text:name="bixolon-srp-270"/>Bixolon SRP-270<text:bookmark-end text:name="__RefHeading___bixolon-srp-270_7"/><text:bookmark-end text:name="bixolon-srp-270"/></text:h>
      <text:p text:style-name="Text_20_body"><text:span text:style-name="Source_20_Text">Probada</text:span> <text:span text:style-name="Source_20_Text">Certificada</text:span> <text:span text:style-name="Source_20_Text">TheFactoryHKA</text:span></text:p>
      <text:p text:style-name="Text_20_body"><draw:frame draw:style-name="media" draw:name="Bixolon SRP-270 Legend" text:anchor-type="as-char" draw:z-index="0" svg:width="8.3872916666667cm" style:rel-width="100%"><draw:text-box><text:p text:style-name="legendcenter"><draw:frame draw:style-name="media" draw:name="Bixolon SRP-270" text:anchor-type="as-char" draw:z-index="1" svg:width="8.3872916666667cm" style:rel-width="100%" svg:height="7.8316666666667cm" style:rel-height="scale"><draw:image xlink:href="Pictures/7155bdc8c7f44c3dc2ac2ee3fa005cc8.jpg" xlink:type="simple" xlink:show="embed" xlink:actuate="onLoad"/></draw:frame>Bixolon SRP-270</text:p></draw:text-box></draw:frame>
Bixolon SRP-270</text:p>
      <text:list text:style-name="List_20_1" text:continue-numbering="false">
        <text:list-item>
          <text:p text:style-name="List_20_1_Content_First"> Impresora matricial sobre rollo de papel químico, la copia de la factura se almacena en un rollo secundario de auditoría.</text:p>
        </text:list-item>
        <text:list-item>
          <text:p text:style-name="List_20_1_Content_Last"> Requiere conexión a puerto serial.</text:p>
        </text:list-item>
      </text:list>
      <text:h text:style-name="Heading_20_3" text:outline-level="3"><text:bookmark-start text:name="__RefHeading___bixolon-srp-280_8"/><text:bookmark-start text:name="bixolon-srp-280"/>Bixolon SRP-280<text:bookmark-end text:name="__RefHeading___bixolon-srp-280_8"/><text:bookmark-end text:name="bixolon-srp-280"/></text:h>
      <text:p text:style-name="Text_20_body"><text:span text:style-name="Source_20_Text">Probada</text:span> <text:span text:style-name="Source_20_Text">Sin certificar</text:span> <text:span text:style-name="Source_20_Text">TheFactoryHKA</text:span> <text:span text:style-name="Source_20_Text">Nueva</text:span></text:p>
      <text:p text:style-name="Text_20_body"><draw:frame draw:style-name="media" draw:name="Bixolon SRP-280 Legend" text:anchor-type="as-char" draw:z-index="0" svg:width="8.3872916666667cm" style:rel-width="100%"><draw:text-box><text:p text:style-name="legendcenter"><draw:frame draw:style-name="media" draw:name="Bixolon SRP-280" text:anchor-type="as-char" draw:z-index="2" svg:width="8.3872916666667cm" style:rel-width="100%" svg:height="7.8316666666667cm" style:rel-height="scale"><draw:image xlink:href="Pictures/8f6ee4baa35c78cbb5689c4205da0abe.jpg" xlink:type="simple" xlink:show="embed" xlink:actuate="onLoad"/></draw:frame>Bixolon SRP-280</text:p></draw:text-box></draw:frame>
Bixolon SRP-280</text:p>
      <text:list text:style-name="List_20_1" text:continue-numbering="false">
        <text:list-item>
          <text:p text:style-name="List_20_1_Content_First"> Impresora matricial sobre rollo de papel simple, la copia de la factura se almacena en un rollo secundario de auditoría.</text:p>
        </text:list-item>
        <text:list-item>
          <text:p text:style-name="List_20_1_Content"> Las copias de factura pueden extraerse de la memoria y emitirse en cualquier momento desde Antare.</text:p>
        </text:list-item>
        <text:list-item>
          <text:p text:style-name="List_20_1_Content"> Requiere conexión a puerto serial.</text:p>
        </text:list-item>
        <text:list-item>
          <text:p text:style-name="List_20_1_Content_Last"> Sería ideal para los requerimientos de Movilnet una vez que logre la certificación.</text:p>
        </text:list-item>
      </text:list>
      <text:h text:style-name="Heading_20_3" text:outline-level="3"><text:bookmark-start text:name="__RefHeading___bixolon-srp-350_9"/><text:bookmark-start text:name="bixolon-srp-350"/>Bixolon SRP-350<text:bookmark-end text:name="__RefHeading___bixolon-srp-350_9"/><text:bookmark-end text:name="bixolon-srp-350"/></text:h>
      <text:p text:style-name="Text_20_body"><text:span text:style-name="Source_20_Text">Probada</text:span> <text:span text:style-name="Source_20_Text">Certificada</text:span> <text:span text:style-name="Source_20_Text">TheFactoryHKA</text:span></text:p>
      <text:p text:style-name="Text_20_body"><draw:frame draw:style-name="media" draw:name="Bixolon SRP-350 Legend" text:anchor-type="as-char" draw:z-index="0" svg:width="8.3872916666667cm" style:rel-width="100%"><draw:text-box><text:p text:style-name="legendcenter"><draw:frame draw:style-name="media" draw:name="Bixolon SRP-350" text:anchor-type="as-char" draw:z-index="3" svg:width="8.3872916666667cm" style:rel-width="100%" svg:height="7.8316666666667cm" style:rel-height="scale"><draw:image xlink:href="Pictures/f26e41e5a9c2a68e991132e7d5bc31a4.jpg" xlink:type="simple" xlink:show="embed" xlink:actuate="onLoad"/></draw:frame>Bixolon SRP-350</text:p></draw:text-box></draw:frame>
Bixolon SRP-350</text:p>
      <text:list text:style-name="List_20_1" text:continue-numbering="false">
        <text:list-item>
          <text:p text:style-name="List_20_1_Content_First"> Imprime sobre papel térmico y almacena la copia de la factura en memoria.</text:p>
        </text:list-item>
        <text:list-item>
          <text:p text:style-name="List_20_1_Content"> Las copias de factura pueden extraerse de la memoria y emitirse en cualquier momento desde Antare.</text:p>
        </text:list-item>
        <text:list-item>
          <text:p text:style-name="List_20_1_Content"> Carga fácil del rollo de papel</text:p>
        </text:list-item>
        <text:list-item>
          <text:p text:style-name="List_20_1_Content"> Soporta la impresión del logotipo de la empresa a través del fiscalizador.</text:p>
        </text:list-item>
        <text:list-item>
          <text:p text:style-name="List_20_1_Content"> Puede imprimir código de barras de la factura en la parte inferior</text:p>
        </text:list-item>
        <text:list-item>
          <text:p text:style-name="List_20_1_Content_Last"> Requiere conexión a puerto serial.</text:p>
        </text:list-item>
      </text:list>
      <text:h text:style-name="Heading_20_3" text:outline-level="3"><text:bookmark-start text:name="__RefHeading___epson-tm-t88-fi_10"/><text:bookmark-start text:name="epson-tm-t88-fi"/>Epson TM-T88 Fi<text:bookmark-end text:name="__RefHeading___epson-tm-t88-fi_10"/><text:bookmark-end text:name="epson-tm-t88-fi"/></text:h>
      <text:p text:style-name="Text_20_body"><text:span text:style-name="Source_20_Text">Probada</text:span> <text:span text:style-name="Source_20_Text">Certificada</text:span> <text:span text:style-name="Source_20_Text">Epson</text:span></text:p>
      <text:p text:style-name="Text_20_body"><draw:frame draw:style-name="media" draw:name="Título de la imagen Legend" text:anchor-type="as-char" draw:z-index="0" svg:width="5.55625cm" style:rel-width="100%"><draw:text-box><text:p text:style-name="legendcenter"><draw:frame draw:style-name="media" draw:name="Título de la imagen" text:anchor-type="as-char" draw:z-index="4" svg:width="5.55625cm" style:rel-width="100%" svg:height="5.55625cm" style:rel-height="scale"><draw:image xlink:href="Pictures/c8967c75703f49251380d0bc2b36f71e.jpg" xlink:type="simple" xlink:show="embed" xlink:actuate="onLoad"/></draw:frame>Título de la imagen</text:p></draw:text-box></draw:frame>
Título de la imagen</text:p>
      <text:list text:style-name="List_20_1" text:continue-numbering="false">
        <text:list-item>
          <text:p text:style-name="List_20_1_Content_First"> Imprime sobre papel térmico y almacena la copia de la factura en memoria.</text:p>
        </text:list-item>
        <text:list-item>
          <text:p text:style-name="List_20_1_Content"> Las copias de factura pueden extraerse de la memoria y emitirse en cualquier momento desde un programa externo suministrado por el fabricante.</text:p>
        </text:list-item>
        <text:list-item>
          <text:p text:style-name="List_20_1_Content"> Carga fácil del rollo de papel</text:p>
        </text:list-item>
        <text:list-item>
          <text:p text:style-name="List_20_1_Content_Last"> Funciona con conexión a puerto serial.</text:p>
        </text:list-item>
      </text:list>
      <text:h text:style-name="Heading_20_3" text:outline-level="3"><text:bookmark-start text:name="__RefHeading___pnp-pf-220_11"/><text:bookmark-start text:name="pnp-pf-220"/>PnP PF-220<text:bookmark-end text:name="__RefHeading___pnp-pf-220_11"/><text:bookmark-end text:name="pnp-pf-220"/></text:h>
      <text:p text:style-name="Text_20_body"><text:span text:style-name="Source_20_Text">Probada</text:span> <text:span text:style-name="Source_20_Text">Certificada</text:span> <text:span text:style-name="Source_20_Text">PnP</text:span></text:p>
      <text:p text:style-name="Text_20_body"><draw:frame draw:style-name="media" draw:name="Título de la imagen Legend" text:anchor-type="as-char" draw:z-index="0" svg:width="4.9741666666667cm" style:rel-width="100%"><draw:text-box><text:p text:style-name="legendcenter"><draw:frame draw:style-name="media" draw:name="Título de la imagen" text:anchor-type="as-char" draw:z-index="5" svg:width="4.9741666666667cm" style:rel-width="100%" svg:height="5.5033333333333cm" style:rel-height="scale"><draw:image xlink:href="Pictures/e9c6aebe29eb38d493b989be7bfcb85e.jpg" xlink:type="simple" xlink:show="embed" xlink:actuate="onLoad"/></draw:frame>Título de la imagen</text:p></draw:text-box></draw:frame>
Título de la imagen</text:p>
      <text:list text:style-name="List_20_1" text:continue-numbering="false">
        <text:list-item>
          <text:p text:style-name="List_20_1_Content_First"> Impresora matricial sobre rollo de papel químico, la copia de la factura se almacena en un rollo secundario de auditoría.</text:p>
        </text:list-item>
        <text:list-item>
          <text:p text:style-name="List_20_1_Content"> Carga fácil del rollo de papel</text:p>
        </text:list-item>
        <text:list-item>
          <text:p text:style-name="List_20_1_Content"> Una de las primeras impresoras fiscales del mercado Venezolano.</text:p>
        </text:list-item>
        <text:list-item>
          <text:p text:style-name="List_20_1_Content_Last"> Requiere conexión a puerto serial.</text:p>
        </text:list-item>
      </text:list>
      <text:h text:style-name="Heading_20_3" text:outline-level="3"><text:bookmark-start text:name="__RefHeading___pnp-pf-300_12"/><text:bookmark-start text:name="pnp-pf-300"/>PnP PF-300<text:bookmark-end text:name="__RefHeading___pnp-pf-300_12"/><text:bookmark-end text:name="pnp-pf-300"/></text:h>
      <text:p text:style-name="Text_20_body"><text:span text:style-name="Source_20_Text">Probada</text:span> <text:span text:style-name="Source_20_Text">Certificada</text:span> <text:span text:style-name="Source_20_Text">PnP</text:span></text:p>
      <text:p text:style-name="Text_20_body"><draw:frame draw:style-name="media" draw:name="Título de la imagen Legend" text:anchor-type="as-char" draw:z-index="0" svg:width="6.2177083333333cm" style:rel-width="100%"><draw:text-box><text:p text:style-name="legendcenter"><draw:frame draw:style-name="media" draw:name="Título de la imagen" text:anchor-type="as-char" draw:z-index="6" svg:width="6.2177083333333cm" style:rel-width="100%" svg:height="6.905625cm" style:rel-height="scale"><draw:image xlink:href="Pictures/e2dddb81e9ce315f633032a7a6dca5ce.jpg" xlink:type="simple" xlink:show="embed" xlink:actuate="onLoad"/></draw:frame>Título de la imagen</text:p></draw:text-box></draw:frame>
Título de la imagen</text:p>
      <text:list text:style-name="List_20_1" text:continue-numbering="false">
        <text:list-item>
          <text:p text:style-name="List_20_1_Content_First"> Impresora matricial sobre forma contínua tamaño carta o media carta en papel químico o con papel carbón intercalado.</text:p>
        </text:list-item>
        <text:list-item>
          <text:p text:style-name="List_20_1_Content"> Ideal para oficinas que quieran presentar su factura en gran formato. No se recomienda para tiendas.</text:p>
        </text:list-item>
        <text:list-item>
          <text:p text:style-name="List_20_1_Content"> Requiere conexión a puerto serial.</text:p>
        </text:list-item>
        <text:list-item>
          <text:p text:style-name="List_20_1_Content"> La carga de la forma continua es algo complicada y pueden darse atascos de papel si la forma continua no es de buena calidad.</text:p>
        </text:list-item>
        <text:list-item>
          <text:p text:style-name="List_20_1_Content_Last"> Esta impresora funciona de manera confiable sólo si se utiliza exclusivamente formas continuas. Si se utiliza hojas sueltas puede funcionar con las facturas, pero presentaría errores al emitir el Reporte Z o X.</text:p>
        </text:list-item>
      </text:list>
      <text:h text:style-name="Heading_20_3" text:outline-level="3"><text:bookmark-start text:name="__RefHeading___star-hsp7000_13"/><text:bookmark-start text:name="star-hsp7000"/>Star HSP7000<text:bookmark-end text:name="__RefHeading___star-hsp7000_13"/><text:bookmark-end text:name="star-hsp7000"/></text:h>
      <text:p text:style-name="Text_20_body"><text:span text:style-name="Source_20_Text">Probada</text:span> <text:span text:style-name="Source_20_Text">Certificada</text:span> <text:span text:style-name="Source_20_Text">TheFactoryHKA</text:span> <text:span text:style-name="Source_20_Text">Nueva</text:span></text:p>
      <text:p text:style-name="Text_20_body"><draw:frame draw:style-name="media" draw:name="Bixolon SRP-350 Legend" text:anchor-type="as-char" draw:z-index="0" svg:width="8.3872916666667cm" style:rel-width="100%"><draw:text-box><text:p text:style-name="legendcenter"><draw:frame draw:style-name="media" draw:name="Bixolon SRP-350" text:anchor-type="as-char" draw:z-index="7" svg:width="8.3872916666667cm" style:rel-width="100%" svg:height="7.8316666666667cm" style:rel-height="scale"><draw:image xlink:href="Pictures/2dbf78d93e65371af5a1ab2f99dff5cd.jpg" xlink:type="simple" xlink:show="embed" xlink:actuate="onLoad"/></draw:frame>Bixolon SRP-350</text:p></draw:text-box></draw:frame>
Bixolon SRP-350</text:p>
      <text:list text:style-name="List_20_1" text:continue-numbering="false">
        <text:list-item>
          <text:p text:style-name="List_20_1_Content_First"> Imprime sobre papel térmico y almacena la copia de la factura en memoria.</text:p>
        </text:list-item>
        <text:list-item>
          <text:p text:style-name="List_20_1_Content"> Las copias de factura pueden extraerse de la memoria y emitirse en cualquier momento desde Antare.</text:p>
        </text:list-item>
        <text:list-item>
          <text:p text:style-name="List_20_1_Content"> Capacidad de rellenar el anverso de cheques, soportada por Antare.</text:p>
        </text:list-item>
        <text:list-item>
          <text:p text:style-name="List_20_1_Content"> Requiere conexión a puerto serial.</text:p>
        </text:list-item>
        <text:list-item>
          <text:p text:style-name="List_20_1_Content_Last"> Excelente relación precio/valor</text:p>
        </text:list-item>
      </text:list>
      <text:h text:style-name="Heading_20_3" text:outline-level="3"><text:bookmark-start text:name="__RefHeading___vmax-221vmax-222_14"/><text:bookmark-start text:name="vmax-221vmax-222"/>VMax 221 / VMax 222<text:bookmark-end text:name="__RefHeading___vmax-221vmax-222_14"/><text:bookmark-end text:name="vmax-221vmax-222"/></text:h>
      <text:p text:style-name="Text_20_body"><text:span text:style-name="Source_20_Text">Probada</text:span> <text:span text:style-name="Source_20_Text">Certificada</text:span> <text:span text:style-name="Source_20_Text">VMax</text:span></text:p>
      <text:p text:style-name="Text_20_body"><draw:frame draw:style-name="media" draw:name="VMax 221 Legend" text:anchor-type="as-char" draw:z-index="0" svg:width="8.4666666666667cm" style:rel-width="100%"><draw:text-box><text:p text:style-name="legendcenter"><draw:frame draw:style-name="media" draw:name="VMax 221" text:anchor-type="as-char" draw:z-index="8" svg:width="8.4666666666667cm" style:rel-width="100%" svg:height="8.4402083333333cm" style:rel-height="scale"><draw:image xlink:href="Pictures/7ad8217e2cb5a668e78f254e939cb1b7.jpg" xlink:type="simple" xlink:show="embed" xlink:actuate="onLoad"/></draw:frame>VMax 221</text:p></draw:text-box></draw:frame>
VMax 221</text:p>
      <text:list text:style-name="List_20_1" text:continue-numbering="false">
        <text:list-item>
          <text:p text:style-name="List_20_1_Content_First"> Impresora matricial sobre rollo de papel sencillo y almacena la copia de la factura en memoria.</text:p>
        </text:list-item>
        <text:list-item>
          <text:p text:style-name="List_20_1_Content"> Las copias de factura pueden extraerse de la memoria y emitirse en cualquier momento desde Antare.</text:p>
        </text:list-item>
        <text:list-item>
          <text:p text:style-name="List_20_1_Content"> Los reportes X o Z pueden emitirse desde el mismo panel delantero de la impresora.</text:p>
        </text:list-item>
        <text:list-item>
          <text:p text:style-name="List_20_1_Content"> Carga fácil del rollo de papel</text:p>
        </text:list-item>
        <text:list-item>
          <text:p text:style-name="List_20_1_Content"> Requiere conexión a puerto serial.</text:p>
        </text:list-item>
        <text:list-item>
          <text:p text:style-name="List_20_1_Content"> Configuración simple, sin parámetros que ajustar en Antare.</text:p>
        </text:list-item>
        <text:list-item>
          <text:p text:style-name="List_20_1_Content_Last"> La diferencia entre el modelo VMax221 y VMax222 es que la VMax221 posee cortador automático de papel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20::44:46</meta:creation-date>
    <dc:creator>Generated</dc:creator>
    <dc:date>2026-09-08T20::44:46</dc:date>
    <dc:language>en-US</dc:language>
    <meta:editing-cycles>1</meta:editing-cycles>
    <meta:editing-duration>PT0S</meta:editing-duration>
    <dc:title>aspectos-tecnicos:dispositivos:impresoras-fiscales-compatibles</dc:title>
  </office:meta>
</office:document-meta>
</file>