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b8316e5d279090dfb01ac3b53b8018c.png"/>
  <manifest:file-entry manifest:media-type="image/png" manifest:full-path="Pictures/b919292fd2c7f0b253568609dd48aae5.png"/>
  <manifest:file-entry manifest:media-type="image/png" manifest:full-path="Pictures/310a9c274cee440a1b7b0b9fc17eb698.png"/>
  <manifest:file-entry manifest:media-type="image/png" manifest:full-path="Pictures/23d6a69d7dc918f3743f816f530717ff.png"/>
  <manifest:file-entry manifest:media-type="image/png" manifest:full-path="Pictures/ef19b84454814b9943dbd762969855db.png"/>
  <manifest:file-entry manifest:media-type="image/png" manifest:full-path="Pictures/65bdfbd1659d30e80913c3eed3941cec.png"/>
  <manifest:file-entry manifest:media-type="image/png" manifest:full-path="Pictures/56e310da44ba74355392ed3e83e701d5.png"/>
  <manifest:file-entry manifest:media-type="image/png" manifest:full-path="Pictures/ee5fb866bbcb911cffc4cd07c4ee26a0.png"/>
  <manifest:file-entry manifest:media-type="image/png" manifest:full-path="Pictures/62a5ad6b73bb420c1add03607c0f4f0f.png"/>
  <manifest:file-entry manifest:media-type="image/png" manifest:full-path="Pictures/b6176b2bc29172557b4cc40c188b44eb.png"/>
  <manifest:file-entry manifest:media-type="image/png" manifest:full-path="Pictures/89facfb88796449a6516e57ac9a73a7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spectos-tecnicos:parametrizacion:impuestos:agente-retencion-iva"/><text:bookmark-start text:name="__RefHeading___configurar-antare-para-retenciones-iva_1"/><text:bookmark-start text:name="configurar-antare-para-retenciones-iva"/>Configurar Antare para Retenciones IVA<text:bookmark-end text:name="__RefHeading___configurar-antare-para-retenciones-iva_1"/><text:bookmark-end text:name="configurar-antare-para-retenciones-iva"/></text:h>
      <text:p text:style-name="Text_20_body">Si la empresa que utiliza Antare ha sido designada por el SENIAT como Agente de Retención del IVA. se deben realizar unos ajustes al software para activar la correspondiente funcionalidad.</text:p>
      <text:p text:style-name="Text_20_body">Con esta modalidad activada, se podrán registrar las retenciones de IVA. al proveedor, hacer que éstas figuren en el libro de compras, revisar y generar los comprobantes de retención y generar el archivo .TXT para realizar la declaración electrónica a través de la página del SENIAT.</text:p>
      <text:p text:style-name="Text_20_body"><text:span text:style-name="Strong_20_Emphasis">Este artículo aplica cuando la empresa debe retener I.V.A. a los proveedores. No se debe confundir con el caso de clientes que retienen I.V.A. a la empresa</text:span></text:p>
      <text:h text:style-name="Heading_20_2" text:outline-level="2"><text:bookmark-start text:name="__RefHeading___configuracion-de-la-modalidad-de-agente-de-retencion-de-i.v.a_2"/><text:bookmark-start text:name="configuracion-de-la-modalidad-de-agente-de-retencion-de-i.v.a"/>Configuración de la modalidad de Agente de Retención de I.V.A.<text:bookmark-end text:name="__RefHeading___configuracion-de-la-modalidad-de-agente-de-retencion-de-i.v.a_2"/><text:bookmark-end text:name="configuracion-de-la-modalidad-de-agente-de-retencion-de-i.v.a"/></text:h>
      <text:h text:style-name="Heading_20_3" text:outline-level="3"><text:bookmark-start text:name="__RefHeading___registrar-a-la-empresa-actual-como-agente-de-retencion-de-i.v.a_3"/><text:bookmark-start text:name="registrar-a-la-empresa-actual-como-agente-de-retencion-de-i.v.a"/>Registrar a la empresa actual como Agente de Retención de I.V.A.<text:bookmark-end text:name="__RefHeading___registrar-a-la-empresa-actual-como-agente-de-retencion-de-i.v.a_3"/><text:bookmark-end text:name="registrar-a-la-empresa-actual-como-agente-de-retencion-de-i.v.a"/></text:h>
      <text:p text:style-name="Text_20_body">El primer paso es iniciar Antare como usuario DEF, y para la empresa seleccionada se debe tildar la opción “Esta empresa es Agente de Retención”</text:p>
      <text:p text:style-name="Text_20_body"><draw:frame draw:style-name="media" draw:name="Activar Modo Agente de Retención de IVA Legend" text:anchor-type="as-char" draw:z-index="0" svg:width="24.765cm" style:rel-width="100%"><draw:text-box><text:p text:style-name="legendcenter"><draw:frame draw:style-name="media" draw:name="Activar Modo Agente de Retención de IVA" text:anchor-type="as-char" draw:z-index="0" svg:width="24.765cm" style:rel-width="100%" svg:height="16.218958333333cm" style:rel-height="scale"><draw:image xlink:href="Pictures/eb8316e5d279090dfb01ac3b53b8018c.png" xlink:type="simple" xlink:show="embed" xlink:actuate="onLoad"/></draw:frame>Activar Modo Agente de Retención de IVA</text:p></draw:text-box></draw:frame>
Activar Modo Agente de Retención de IVA</text:p>
      <text:p text:style-name="Text_20_body">Luego de activar esta opción, se debe conceder acceso al usuario a este botón:</text:p>
      <text:p text:style-name="Text_20_body"><draw:frame draw:style-name="media" draw:name="Botón Retenciones IVA Legend" text:anchor-type="as-char" draw:z-index="0" svg:width="9.2339583333333cm" style:rel-width="100%"><draw:text-box><text:p text:style-name="legendcenter"><draw:frame draw:style-name="media" draw:name="Botón Retenciones IVA" text:anchor-type="as-char" draw:z-index="1" svg:width="9.2339583333333cm" style:rel-width="100%" svg:height="4.2597916666667cm" style:rel-height="scale"><draw:image xlink:href="Pictures/b919292fd2c7f0b253568609dd48aae5.png" xlink:type="simple" xlink:show="embed" xlink:actuate="onLoad"/></draw:frame>Botón Retenciones IVA</text:p></draw:text-box></draw:frame>
Botón Retenciones IVA</text:p>
      <text:p text:style-name="Text_20_body">Si el botón no está habilitado para este usuario, puede seguir las instrucciones para <text:a xlink:type="simple" xlink:href="https://wiki.antare.net/doku.php/aspectos-tecnicos/parametrizacion/impuestos/activar-permisos-de-usuario-de-forma-interactiva" text:style-name="Internet_20_link" text:visited-style-name="Visited_20_Internet_20_Link">Activar Permisos de Usuario de Forma Interactiva</text:a> antes de continuar.</text:p>
      <text:h text:style-name="Heading_20_3" text:outline-level="3"><text:bookmark-start text:name="__RefHeading___registrar-el-porcentaje-de-retencion-de-i.v.a.-a-cada-proveedor_4"/><text:bookmark-start text:name="registrar-el-porcentaje-de-retencion-de-i.v.a.-a-cada-proveedor"/>Registrar el porcentaje de retención de I.V.A. a cada proveedor<text:bookmark-end text:name="__RefHeading___registrar-el-porcentaje-de-retencion-de-i.v.a.-a-cada-proveedor_4"/><text:bookmark-end text:name="registrar-el-porcentaje-de-retencion-de-i.v.a.-a-cada-proveedor"/></text:h>
      <text:p text:style-name="Text_20_body">Una vez activadas las funcionalidades de retención de I.V.A. en Antare, se procede a registrar en cada proveedor registrado en el sistema su porcentaje a retener. Esto desde la ficha <text:span text:style-name="Strong_20_Emphasis">Proveedores</text:span></text:p>
      <text:p text:style-name="Text_20_body"><draw:frame draw:style-name="media" draw:name="Ficha Proveedores Legend" text:anchor-type="as-char" draw:z-index="0" svg:width="15.451666666667cm"><draw:text-box><text:p text:style-name="legendcenter"><draw:frame draw:style-name="media" draw:name="Ficha Proveedores" text:anchor-type="as-char" draw:z-index="2" svg:width="15.451666666667cm" svg:height="13.758333333333cm"><draw:image xlink:href="Pictures/310a9c274cee440a1b7b0b9fc17eb698.png" xlink:type="simple" xlink:show="embed" xlink:actuate="onLoad"/></draw:frame>Ficha Proveedores</text:p></draw:text-box></draw:frame>
Ficha Proveedores</text:p>
      <text:h text:style-name="Heading_20_2" text:outline-level="2"><text:bookmark-start text:name="__RefHeading___registrar-la-retencion-de-i.v.a.-en-una-nueva-compra_5"/><text:bookmark-start text:name="registrar-la-retencion-de-i.v.a.-en-una-nueva-compra"/>Registrar la retención de I.V.A. en una nueva compra<text:bookmark-end text:name="__RefHeading___registrar-la-retencion-de-i.v.a.-en-una-nueva-compra_5"/><text:bookmark-end text:name="registrar-la-retencion-de-i.v.a.-en-una-nueva-compra"/></text:h>
      <text:p text:style-name="Text_20_body">Si se siguieron correctamente los pasos de la sección anterior, al registrar una factura de compra en la ficha <text:span text:style-name="Strong_20_Emphasis">Compras y Gastos Varios</text:span> debe estar al tanto de que aparezca el monto retenido, tal como aparece en la siguiente imagen.</text:p>
      <text:p text:style-name="Text_20_body"><draw:frame draw:style-name="media" draw:name="Ficha Compras y Gastos Varios Legend" text:anchor-type="as-char" draw:z-index="0" svg:width="23.256875cm" style:rel-width="100%"><draw:text-box><text:p text:style-name="legendcenter"><draw:frame draw:style-name="media" draw:name="Ficha Compras y Gastos Varios" text:anchor-type="as-char" draw:z-index="3" svg:width="23.256875cm" style:rel-width="100%" svg:height="16.615833333333cm" style:rel-height="scale"><draw:image xlink:href="Pictures/23d6a69d7dc918f3743f816f530717ff.png" xlink:type="simple" xlink:show="embed" xlink:actuate="onLoad"/></draw:frame>Ficha Compras y Gastos Varios</text:p></draw:text-box></draw:frame>
Ficha Compras y Gastos Varios</text:p>
      <text:h text:style-name="Heading_20_2" text:outline-level="2"><text:bookmark-start text:name="__RefHeading___revisar-los-correlativos-y-emitir-los-comprobantes-de-retencion_6"/><text:bookmark-start text:name="revisar-los-correlativos-y-emitir-los-comprobantes-de-retencion"/>Revisar los correlativos y emitir los comprobantes de retención<text:bookmark-end text:name="__RefHeading___revisar-los-correlativos-y-emitir-los-comprobantes-de-retencion_6"/><text:bookmark-end text:name="revisar-los-correlativos-y-emitir-los-comprobantes-de-retencion"/></text:h>
      <text:h text:style-name="Heading_20_3" text:outline-level="3"><text:bookmark-start text:name="__RefHeading___ventana-retenciones-i.v.a_7"/><text:bookmark-start text:name="ventana-retenciones-i.v.a"/>Ventana Retenciones I.V.A.<text:bookmark-end text:name="__RefHeading___ventana-retenciones-i.v.a_7"/><text:bookmark-end text:name="ventana-retenciones-i.v.a"/></text:h>
      <text:p text:style-name="Text_20_body">Al hacer click sobre el siguiente botón:</text:p>
      <text:p text:style-name="Text_20_body"><draw:frame draw:style-name="media" draw:name="Botón Retenciones IVA Legend" text:anchor-type="as-char" draw:z-index="0" svg:width="9.2339583333333cm" style:rel-width="100%"><draw:text-box><text:p text:style-name="legendcenter"><draw:frame draw:style-name="media" draw:name="Botón Retenciones IVA" text:anchor-type="as-char" draw:z-index="4" svg:width="9.2339583333333cm" style:rel-width="100%" svg:height="4.2597916666667cm" style:rel-height="scale"><draw:image xlink:href="Pictures/b919292fd2c7f0b253568609dd48aae5.png" xlink:type="simple" xlink:show="embed" xlink:actuate="onLoad"/></draw:frame>Botón Retenciones IVA</text:p></draw:text-box></draw:frame>
Botón Retenciones IVA</text:p>
      <text:p text:style-name="Text_20_body">Aparece la ventana <text:span text:style-name="Strong_20_Emphasis">Retenciones I.V.A.</text:span>, la cual permite al usuario revisar las retenciones practicadas a los proveedores, emitir el comprobante de retención y el archivo TXT que se sube a la página del SENIAT.</text:p>
      <text:p text:style-name="Text_20_body">En la siguiente imagen se muestra una visión general de esta ventana:</text:p>
      <text:p text:style-name="Text_20_body"><draw:frame draw:style-name="media" draw:name="Ventana Retención I.V.A. Legend" text:anchor-type="as-char" draw:z-index="0" svg:width="25.982083333333cm" style:rel-width="100%"><draw:text-box><text:p text:style-name="legendcenter"><draw:frame draw:style-name="media" draw:name="Ventana Retención I.V.A." text:anchor-type="as-char" draw:z-index="5" svg:width="25.982083333333cm" style:rel-width="100%" svg:height="11.932708333333cm" style:rel-height="scale"><draw:image xlink:href="Pictures/ef19b84454814b9943dbd762969855db.png" xlink:type="simple" xlink:show="embed" xlink:actuate="onLoad"/></draw:frame>Ventana Retención I.V.A.</text:p></draw:text-box></draw:frame>
Ventana Retención I.V.A.</text:p>
      <text:p text:style-name="Text_20_body">A nivel de listado, las columnas del mismo indican lo siguiente:</text:p>
      <text:p text:style-name="Text_20_body"><draw:frame draw:style-name="media" draw:name="Columnas de la ventana Retenciones I.V.A. Legend" text:anchor-type="as-char" draw:z-index="0" svg:width="25.294166666667cm" style:rel-width="100%"><draw:text-box><text:p text:style-name="legendcenter"><draw:frame draw:style-name="media" draw:name="Columnas de la ventana Retenciones I.V.A." text:anchor-type="as-char" draw:z-index="6" svg:width="25.294166666667cm" style:rel-width="100%" svg:height="10.027708333333cm" style:rel-height="scale"><draw:image xlink:href="Pictures/65bdfbd1659d30e80913c3eed3941cec.png" xlink:type="simple" xlink:show="embed" xlink:actuate="onLoad"/></draw:frame>Columnas de la ventana Retenciones I.V.A.</text:p></draw:text-box></draw:frame>
Columnas de la ventana Retenciones I.V.A.</text:p>
      <text:h text:style-name="Heading_20_3" text:outline-level="3"><text:bookmark-start text:name="__RefHeading___asignacion-provisional-de-los-correlativos-de-los-comprobantes-de-retencion_8"/><text:bookmark-start text:name="asignacion-provisional-de-los-correlativos-de-los-comprobantes-de-retencion"/>Asignación provisional de los correlativos de los comprobantes de retención<text:bookmark-end text:name="__RefHeading___asignacion-provisional-de-los-correlativos-de-los-comprobantes-de-retencion_8"/><text:bookmark-end text:name="asignacion-provisional-de-los-correlativos-de-los-comprobantes-de-retencion"/></text:h>
      <text:p text:style-name="Text_20_body">En esta ventana, las compras se ordenan cronológicamente según el campo <text:span text:style-name="Strong_20_Emphasis">Fecha de registro en el libro de compras</text:span> en la ventana <text:span text:style-name="Strong_20_Emphasis">Compras y Gastos Varios</text:span> y de acuerdo a ese orden se asignan los correlativos a partir del valor <text:span text:style-name="Strong_20_Emphasis">Siguiente Correlativo AAAMM</text:span>.</text:p>
      <text:p text:style-name="Text_20_body">Además del orden cronológico, se toma en cuenta que un comprobante de retención puede contener uno o varios movimientos de un mismo proveedor, por lo que el sistema puede agrupar varios movimientos seguidos de un mismo proveedor en un solo comprobante.</text:p>
      <text:p text:style-name="Text_20_body">Tomando como ejemplo los movimientos señalados en la imagen anterior, el criterio de asignación de los correlativos es el siguiente:</text:p>
      <text:list text:style-name="List_20_1" text:continue-numbering="false">
        <text:list-item>
          <text:p text:style-name="List_20_1_Content_First"> Se inicia a partir del numero 1 (Campo Siguiente Correlativo AAAA/MM)</text:p>
        </text:list-item>
        <text:list-item>
          <text:p text:style-name="List_20_1_Content"> Primera retención proveedor CARIS CELULAR, se asigna el número 1.</text:p>
        </text:list-item>
        <text:list-item>
          <text:p text:style-name="List_20_1_Content"> Luego aparecen dos retenciones al proveedor TELECOMUNICACIONES MOVILNET, Antare las agrupa y les asigna a ambas el número 2.</text:p>
        </text:list-item>
        <text:list-item>
          <text:p text:style-name="List_20_1_Content_Last"> Finalmente aparece una retención a la empresa CANTV, a esta le asigna el número 3.</text:p>
        </text:list-item>
      </text:list>
      <text:p text:style-name="Text_20_body">En resumen, se distribuyeron tres números de comprobante en cuatro (4) retenciones practicadas en ese periodo.</text:p>
      <text:p text:style-name="Text_20_body">Estos correlativos inicialmente son provisionales, una vez que se emite un comprobante de retención, el correlativo pasa a ser definitivo.</text:p>
      <text:h text:style-name="Heading_20_3" text:outline-level="3"><text:bookmark-start text:name="__RefHeading___cambiar-el-inicio-de-los-correlativos-en-el-periodo_9"/><text:bookmark-start text:name="cambiar-el-inicio-de-los-correlativos-en-el-periodo"/>Cambiar el inicio de los correlativos en el periodo<text:bookmark-end text:name="__RefHeading___cambiar-el-inicio-de-los-correlativos-en-el-periodo_9"/><text:bookmark-end text:name="cambiar-el-inicio-de-los-correlativos-en-el-periodo"/></text:h>
      <text:p text:style-name="Text_20_body">(infobox:Antes de emitir el primer comprobante de retención con Antare debe cerciorarse de leer esta sección)</text:p>
      <text:p text:style-name="Text_20_body">Si antes de utilizar Antare, la empresa ha practicado retenciones de I.V.A. seguramente es necesario ajustar el inicio de los correlativos. Por ejemplo, si antes de Antare se emitieron 150 comprobantes de retención, numerados del 1 al 150, el primer comprobante que se emita con Antare debe ser el 151, y así sucesivamente.</text:p>
      <text:p text:style-name="Text_20_body">Para realizar el ajuste solo es necesario colocar el valor del siguiente correlativo en la casilla correspondiente y pulsar el botón <text:span text:style-name="Strong_20_Emphasis">Aplicar correlativo</text:span> el resultado se aprecia en la siguiente imagen:</text:p>
      <text:p text:style-name="Text_20_body"><draw:frame draw:style-name="media" draw:name="Aplicar nuevo correlativo Legend" text:anchor-type="as-char" draw:z-index="0" svg:width="25.982083333333cm" style:rel-width="100%"><draw:text-box><text:p text:style-name="legendcenter"><draw:frame draw:style-name="media" draw:name="Aplicar nuevo correlativo" text:anchor-type="as-char" draw:z-index="7" svg:width="25.982083333333cm" style:rel-width="100%" svg:height="10.451041666667cm" style:rel-height="scale"><draw:image xlink:href="Pictures/56e310da44ba74355392ed3e83e701d5.png" xlink:type="simple" xlink:show="embed" xlink:actuate="onLoad"/></draw:frame>Aplicar nuevo correlativo</text:p></draw:text-box></draw:frame>
Aplicar nuevo correlativo</text:p>
      <text:h text:style-name="Heading_20_3" text:outline-level="3"><text:bookmark-start text:name="__RefHeading___confirmar-los-correlativos-de-los-comprobantes-a-emitir_10"/><text:bookmark-start text:name="confirmar-los-correlativos-de-los-comprobantes-a-emitir"/>Confirmar los correlativos de los comprobantes a emitir<text:bookmark-end text:name="__RefHeading___confirmar-los-correlativos-de-los-comprobantes-a-emitir_10"/><text:bookmark-end text:name="confirmar-los-correlativos-de-los-comprobantes-a-emitir"/></text:h>
      <text:p text:style-name="Text_20_body">Una vez verificado que los correlativos provisionales están OK, se procede a confirmarlos haciendo click en el botón <text:span text:style-name="Strong_20_Emphasis">Confirmar Correlativos</text:span></text:p>
      <text:p text:style-name="Text_20_body"><draw:frame draw:style-name="media" draw:name="Confirmar Correlativos Provisionales Legend" text:anchor-type="as-char" draw:z-index="0" svg:width="25.982083333333cm" style:rel-width="100%"><draw:text-box><text:p text:style-name="legendcenter"><draw:frame draw:style-name="media" draw:name="Confirmar Correlativos Provisionales" text:anchor-type="as-char" draw:z-index="8" svg:width="25.982083333333cm" style:rel-width="100%" svg:height="10.451041666667cm" style:rel-height="scale"><draw:image xlink:href="Pictures/ee5fb866bbcb911cffc4cd07c4ee26a0.png" xlink:type="simple" xlink:show="embed" xlink:actuate="onLoad"/></draw:frame>Confirmar Correlativos Provisionales</text:p></draw:text-box></draw:frame>
Confirmar Correlativos Provisionales</text:p>
      <text:p text:style-name="Text_20_body">Luego de hacer click en el botón <text:span text:style-name="Strong_20_Emphasis">Confirmar Correlativos</text:span> la columna <text:span text:style-name="Strong_20_Emphasis">Num. Guardado</text:span> ahora muestra los correlativos definitivos. La ventana debe quedar de la siguiente manera:</text:p>
      <text:p text:style-name="Text_20_body"><draw:frame draw:style-name="media" draw:name="Confirmar Correlativos Provisionales Legend" text:anchor-type="as-char" draw:z-index="0" svg:width="25.982083333333cm" style:rel-width="100%"><draw:text-box><text:p text:style-name="legendcenter"><draw:frame draw:style-name="media" draw:name="Confirmar Correlativos Provisionales" text:anchor-type="as-char" draw:z-index="9" svg:width="25.982083333333cm" style:rel-width="100%" svg:height="10.451041666667cm" style:rel-height="scale"><draw:image xlink:href="Pictures/62a5ad6b73bb420c1add03607c0f4f0f.png" xlink:type="simple" xlink:show="embed" xlink:actuate="onLoad"/></draw:frame>Confirmar Correlativos Provisionales</text:p></draw:text-box></draw:frame>
Confirmar Correlativos Provisionales</text:p>
      <text:h text:style-name="Heading_20_3" text:outline-level="3"><text:bookmark-start text:name="__RefHeading___emitir-comprobante-de-retencion_11"/><text:bookmark-start text:name="emitir-comprobante-de-retencion"/>Emitir Comprobante de retención<text:bookmark-end text:name="__RefHeading___emitir-comprobante-de-retencion_11"/><text:bookmark-end text:name="emitir-comprobante-de-retencion"/></text:h>
      <text:p text:style-name="Text_20_body">Para emitir el comprobante de retención es requisito indispensable que los correlativos estén confirmados y que el correspondiente renglón este tildado.</text:p>
      <text:p text:style-name="Text_20_body">Una vez observado estos requisitos solo debe hacer doble clic sobre el renglón correspondiente al comprobante a emitir.</text:p>
      <text:p text:style-name="Text_20_body">(infobox:Una vez emitido el comprobante, el correlativo asignado a este pasa a ser fijado por el sistema y no podrá cambiarse a menos que se deshaga la emisión del comprobante. Para deshacer la emisión del comprobante haga click secundario sobre el renglón correspondiente y luego en el menú emergente que aparece seleccione “Deshacer comprobante emitido”)</text:p>
      <text:h text:style-name="Heading_20_2" text:outline-level="2"><text:bookmark-start text:name="__RefHeading___generacion-de-archivo-de-declaracion-electronica-.txt_12"/><text:bookmark-start text:name="generacion-de-archivo-de-declaracion-electronica-.txt"/>Generación de Archivo de declaración electrónica .TXT<text:bookmark-end text:name="__RefHeading___generacion-de-archivo-de-declaracion-electronica-.txt_12"/><text:bookmark-end text:name="generacion-de-archivo-de-declaracion-electronica-.txt"/></text:h>
      <text:p text:style-name="Text_20_body">Una vez que se siguen los pasos de la sección anterior para generar los comprobantes de retención, al final del periodo se procede a generar el archivo .TXT a declarar en la página del SENIAT. Solo debe pulsar sobre el botón señalado en la siguiente imagen:</text:p>
      <text:p text:style-name="Text_20_body"><draw:frame draw:style-name="media" draw:name="Generación de Archivo TXT Legend" text:anchor-type="as-char" draw:z-index="0" svg:width="25.982083333333cm" style:rel-width="100%"><draw:text-box><text:p text:style-name="legendcenter"><draw:frame draw:style-name="media" draw:name="Generación de Archivo TXT" text:anchor-type="as-char" draw:z-index="10" svg:width="25.982083333333cm" style:rel-width="100%" svg:height="10.451041666667cm" style:rel-height="scale"><draw:image xlink:href="Pictures/b6176b2bc29172557b4cc40c188b44eb.png" xlink:type="simple" xlink:show="embed" xlink:actuate="onLoad"/></draw:frame>Generación de Archivo TXT</text:p></draw:text-box></draw:frame>
Generación de Archivo TXT</text:p>
      <text:p text:style-name="Text_20_body">El archivo .TXT generado se almacena automáticamente en la carpeta “Mis Documentos” de la sesión de Windows activa. En la siguiente imagen se muestra el contenido del archivo .TXT generado según las especificaciones del SENIAT.</text:p>
      <text:p text:style-name="Text_20_body"><draw:frame draw:style-name="media" draw:name="Archivo TXT Generado Legend" text:anchor-type="as-char" draw:z-index="0" svg:width="23.256875cm" style:rel-width="100%"><draw:text-box><text:p text:style-name="legendcenter"><draw:frame draw:style-name="media" draw:name="Archivo TXT Generado" text:anchor-type="as-char" draw:z-index="11" svg:width="23.256875cm" style:rel-width="100%" svg:height="2.5664583333333cm" style:rel-height="scale"><draw:image xlink:href="Pictures/89facfb88796449a6516e57ac9a73a76.png" xlink:type="simple" xlink:show="embed" xlink:actuate="onLoad"/></draw:frame>Archivo TXT Generado</text:p></draw:text-box></draw:frame>
Archivo TXT Generado</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8T20::01:31</meta:creation-date>
    <dc:creator>Generated</dc:creator>
    <dc:date>2026-09-08T20::01:31</dc:date>
    <dc:language>en-US</dc:language>
    <meta:editing-cycles>1</meta:editing-cycles>
    <meta:editing-duration>PT0S</meta:editing-duration>
    <dc:title>aspectos-tecnicos:parametrizacion:impuestos:agente-retencion-iva</dc:title>
  </office:meta>
</office:document-meta>
</file>