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61d6c39a445074f44b16f0d6dde1b8c.jpg"/>
  <manifest:file-entry manifest:media-type="image/png" manifest:full-path="Pictures/151eb6068e5e2cbfc81a1579516e6af4.png"/>
  <manifest:file-entry manifest:media-type="image/png" manifest:full-path="Pictures/50320783b316994e0d5588aba35aa89b.png"/>
  <manifest:file-entry manifest:media-type="image/png" manifest:full-path="Pictures/b5b61687d03182e60549cbf61efab3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pectos-tecnicos:solucion-de-problemas:visualizar-registro-de-eventos"/><text:bookmark-start text:name="__RefHeading___visualizar-registros-de-eventos-y-archivos-log_1"/><text:bookmark-start text:name="visualizar-registros-de-eventos-y-archivos-log"/>Visualizar Registros de Eventos y Archivos LOG<text:bookmark-end text:name="__RefHeading___visualizar-registros-de-eventos-y-archivos-log_1"/><text:bookmark-end text:name="visualizar-registros-de-eventos-y-archivos-log"/></text:h>
      <text:h text:style-name="Heading_20_2" text:outline-level="2"><text:bookmark-start text:name="__RefHeading___archivos-log_2"/><text:bookmark-start text:name="archivos-log"/>Archivos LOG<text:bookmark-end text:name="__RefHeading___archivos-log_2"/><text:bookmark-end text:name="archivos-log"/></text:h>
      <text:p text:style-name="Text_20_body">Los archivos LOG son documentos de texto que se abren con <text:span text:style-name="Strong_20_Emphasis">Bloc de Notas</text:span> y que contienen información que sería de utilidad para hacer seguimiento de un proceso o dar con la causa de algún error en el sistema.</text:p>
      <text:p text:style-name="Text_20_body">Los diferentes componentes del sistema Antare dejan de forma automática archivos LOG en diferentes partes del disco. A la hora de ubicar estos archivos, las carpetas a consultar serían las siguientes:</text:p>
      <text:h text:style-name="Heading_20_3" text:outline-level="3"><text:bookmark-start text:name="__RefHeading___ubicaciones-de-los-archivos-log_3"/><text:bookmark-start text:name="ubicaciones-de-los-archivos-log"/>Ubicaciones de los archivos LOG<text:bookmark-end text:name="__RefHeading___ubicaciones-de-los-archivos-log_3"/><text:bookmark-end text:name="ubicaciones-de-los-archivos-log"/></text:h>
      <text:list text:style-name="List_20_1" text:continue-numbering="false">
        <text:list-item>
          <text:p text:style-name="LastListParagraph_List_20_1_Content_First"> Carpeta <text:span text:style-name="Emphasis">Documentos del Usuario</text:span> para Trazas de impresora fiscal, lector de bandas, problemas de actualización. Los archivos son de la forma Antare_xxxx.log</text:p>
        </text:list-item>
      </text:list>
      <text:list text:style-name="List_20_1" text:continue-numbering="false">
        <text:list-item>
          <text:p text:style-name="LastListParagraph_List_20_1_Content_First"> Carpeta <text:span text:style-name="Emphasis">C:\Log</text:span> para pistas dejadas por Servicios como Mensajero de Antare, Antare Pocket Server, etc.</text:p>
        </text:list-item>
      </text:list>
      <text:list text:style-name="List_20_1" text:continue-numbering="false">
        <text:list-item>
          <text:p text:style-name="LastListParagraph_List_20_1_Content_First"> Carpeta <text:span text:style-name="Emphasis">%LOCALAPPDATA%\Antare Systems\</text:span> para eventos de Antare Bridge (Recoger Marcaje, Envio de Email, Facturación Electrónica, etc)</text:p>
        </text:list-item>
      </text:list>
      <text:h text:style-name="Heading_20_2" text:outline-level="2"><text:bookmark-start text:name="__RefHeading___registro-de-eventos-de-windows_4"/><text:bookmark-start text:name="registro-de-eventos-de-windows"/>Registro de eventos de Windows<text:bookmark-end text:name="__RefHeading___registro-de-eventos-de-windows_4"/><text:bookmark-end text:name="registro-de-eventos-de-windows"/></text:h>
      <text:p text:style-name="Text_20_body">Aparte de los archivos LOG, generalmente todo error o suceso crítico que ocurre a nivel de software en un computador con sistema operativo Windows suele ser documentado automáticamente y archivado en un lugar denominado <text:span text:style-name="Strong_20_Emphasis">Registro de Eventos,</text:span> esto con la finalidad de que el usuario pueda realizar una revisión posterior de los detalles de estos sucesos.</text:p>
      <text:p text:style-name="Text_20_body">El registro de eventos (o de sucesos) de Windows consiste en una base de datos de sucesos documentados que tanto Windows como las aplicaciones mantienen</text:p>
      <text:p text:style-name="Text_20_body">Las documentaciones de los errores o sucesos críticos incluyen datos como fecha y hora del suceso, clasificación según su importancia, componente que origina el error y detalles informativos que permitan al usuario experimentado realizar el rastreo correspondiente. Estos eventos están categorizados y ordenados de manera cronológica en la mencionada base de datos, la cual se accede a través de alguna de las siguientes acciones:</text:p>
      <text:h text:style-name="Heading_20_2" text:outline-level="2"><text:bookmark-start text:name="__RefHeading___utilidad-del-registro-de-eventos_5"/><text:bookmark-start text:name="utilidad-del-registro-de-eventos"/>Utilidad del registro de eventos<text:bookmark-end text:name="__RefHeading___utilidad-del-registro-de-eventos_5"/><text:bookmark-end text:name="utilidad-del-registro-de-eventos"/></text:h>
      <text:p text:style-name="Text_20_body">Haciendo un seguimiento a este registro se puede tener una visión general de la salud del computador y detectar orígenes de las posibles fallas del mismo, por ejemplo:</text:p>
      <text:list text:style-name="List_20_1" text:continue-numbering="false">
        <text:list-item>
          <text:p text:style-name="List_20_1_Content_First"> Detectar si el disco duro del equipo está fallando cuando hay sucesos recurrentes relacionados con el mismo.</text:p>
        </text:list-item>
        <text:list-item>
          <text:p text:style-name="List_20_1_Content"> Detectar los problemas que tenga un servicio (Como SQL Server) para iniciarse y funcionar con normalidad.</text:p>
        </text:list-item>
        <text:list-item>
          <text:p text:style-name="List_20_1_Content"> Detectar anomalías en la capa TCP/IP que ocasionen problemas de conexión a Internet.</text:p>
        </text:list-item>
        <text:list-item>
          <text:p text:style-name="List_20_1_Content"> Documenta los llamados errores de pantalla azul que ocurren en Windows.</text:p>
        </text:list-item>
        <text:list-item>
          <text:p text:style-name="List_20_1_Content_Last"> Documenta si hubo un mal apagado del equipo por interrupción eléctrica.</text:p>
        </text:list-item>
      </text:list>
      <text:h text:style-name="Heading_20_2" text:outline-level="2"><text:bookmark-start text:name="__RefHeading___iniciar-el-visor-de-registro-de-eventos_6"/><text:bookmark-start text:name="iniciar-el-visor-de-registro-de-eventos"/>Iniciar el visor de Registro de Eventos<text:bookmark-end text:name="__RefHeading___iniciar-el-visor-de-registro-de-eventos_6"/><text:bookmark-end text:name="iniciar-el-visor-de-registro-de-eventos"/></text:h>
      <text:h text:style-name="Heading_20_3" text:outline-level="3"><text:bookmark-start text:name="__RefHeading___mediante-simbolo-del-sistema_7"/><text:bookmark-start text:name="mediante-simbolo-del-sistema"/>Mediante símbolo del sistema<text:bookmark-end text:name="__RefHeading___mediante-simbolo-del-sistema_7"/><text:bookmark-end text:name="mediante-simbolo-del-sistema"/></text:h>
      <text:p text:style-name="Text_20_body">Sólo debe teclear el comando <text:span text:style-name="Source_20_Text">start eventvwr.msc</text:span> y pulsar Enter desde el símbolo del sistema:</text:p>
      <text:p text:style-name="Text_20_body"><draw:frame draw:style-name="media" draw:name="Registro de eventos desde el simbolo del sistema Legend" text:anchor-type="as-char" draw:z-index="0" svg:width="13.943541666667cm"><draw:text-box><text:p text:style-name="legendcenter"><draw:frame draw:style-name="media" draw:name="Registro de eventos desde el simbolo del sistema" text:anchor-type="as-char" draw:z-index="0" svg:width="13.943541666667cm" svg:height="6.0589583333333cm"><draw:image xlink:href="Pictures/861d6c39a445074f44b16f0d6dde1b8c.jpg" xlink:type="simple" xlink:show="embed" xlink:actuate="onLoad"/></draw:frame>Registro de eventos desde el simbolo del sistema</text:p></draw:text-box></draw:frame>
Registro de eventos desde el simbolo del sistema</text:p>
      <text:h text:style-name="Heading_20_3" text:outline-level="3"><text:bookmark-start text:name="__RefHeading___a-traves-del-panel-de-control_8"/><text:bookmark-start text:name="a-traves-del-panel-de-control"/>A través del Panel de Control<text:bookmark-end text:name="__RefHeading___a-traves-del-panel-de-control_8"/><text:bookmark-end text:name="a-traves-del-panel-de-control"/></text:h>
      <text:p text:style-name="Text_20_body">Debe ubicar en el panel de control de Windows una carpeta llamada “Herramientas Administrativas”, dentro de la sección “Sistema y Seguridad”</text:p>
      <text:p text:style-name="Text_20_body"><draw:frame draw:style-name="media" draw:name="Título de la imagen Legend" text:anchor-type="as-char" draw:z-index="0" svg:width="18.970625cm" style:rel-width="100%"><draw:text-box><text:p text:style-name="legendcenter"><draw:frame draw:style-name="media" draw:name="Título de la imagen" text:anchor-type="as-char" draw:z-index="1" svg:width="18.970625cm" style:rel-width="100%" svg:height="14.76375cm" style:rel-height="scale"><draw:image xlink:href="Pictures/151eb6068e5e2cbfc81a1579516e6af4.png" xlink:type="simple" xlink:show="embed" xlink:actuate="onLoad"/></draw:frame>Título de la imagen</text:p></draw:text-box></draw:frame>
Título de la imagen</text:p>
      <text:h text:style-name="Heading_20_2" text:outline-level="2"><text:bookmark-start text:name="__RefHeading___vista-rapida-de-la-ventana-de-registro-de-eventos_9"/><text:bookmark-start text:name="vista-rapida-de-la-ventana-de-registro-de-eventos"/>Vista rápida de la ventana de registro de eventos<text:bookmark-end text:name="__RefHeading___vista-rapida-de-la-ventana-de-registro-de-eventos_9"/><text:bookmark-end text:name="vista-rapida-de-la-ventana-de-registro-de-eventos"/></text:h>
      <text:p text:style-name="Text_20_body">Una vez ejecutada la acción arriba seleccionada, aparece el “Visor de Eventos”. A continuación se señalan los elementos de la misma:</text:p>
      <text:p text:style-name="Text_20_body"><draw:frame draw:style-name="media" draw:name="Visor de Eventos Legend" text:anchor-type="as-char" draw:z-index="0" svg:width="26.643541666667cm" style:rel-width="100%"><draw:text-box><text:p text:style-name="legendcenter"><draw:frame draw:style-name="media" draw:name="Visor de Eventos" text:anchor-type="as-char" draw:z-index="2" svg:width="26.643541666667cm" style:rel-width="100%" svg:height="18.176875cm" style:rel-height="scale"><draw:image xlink:href="Pictures/50320783b316994e0d5588aba35aa89b.png" xlink:type="simple" xlink:show="embed" xlink:actuate="onLoad"/></draw:frame>Visor de Eventos</text:p></draw:text-box></draw:frame>
Visor de Eventos</text:p>
      <text:p text:style-name="Text_20_body">En Windows XP y Windows Server 2003 la ventana visor de eventos es un poco mas sencilla, pero en esencia tiene la misma funcionalidad que sus versiones mas recientes:</text:p>
      <text:p text:style-name="Text_20_body"><draw:frame draw:style-name="media" draw:name="Visor de Eventos Windows XP Legend" text:anchor-type="as-char" draw:z-index="0" svg:width="17.647708333333cm" style:rel-width="100%"><draw:text-box><text:p text:style-name="legendcenter"><draw:frame draw:style-name="media" draw:name="Visor de Eventos Windows XP" text:anchor-type="as-char" draw:z-index="3" svg:width="17.647708333333cm" style:rel-width="100%" svg:height="12.012083333333cm" style:rel-height="scale"><draw:image xlink:href="Pictures/b5b61687d03182e60549cbf61efab327.png" xlink:type="simple" xlink:show="embed" xlink:actuate="onLoad"/></draw:frame>Visor de Eventos Windows XP</text:p></draw:text-box></draw:frame>
Visor de Eventos Windows XP</text:p>
      <text:h text:style-name="Heading_20_2" text:outline-level="2"><text:bookmark-start text:name="__RefHeading___ubicar-errores-que-antare-documenta-en-el-registro-de-eventos_10"/><text:bookmark-start text:name="ubicar-errores-que-antare-documenta-en-el-registro-de-eventos"/>Ubicar errores que Antare documenta en el registro de eventos<text:bookmark-end text:name="__RefHeading___ubicar-errores-que-antare-documenta-en-el-registro-de-eventos_10"/><text:bookmark-end text:name="ubicar-errores-que-antare-documenta-en-el-registro-de-eventos"/></text:h>
      <text:p text:style-name="Text_20_body">Los errores que documenta Antare se almacena en la carpeta “Antare Systems”, ubicada en la carpeta “Registros de Aplicaciones y Servicios”</text:p>
      <text:p text:style-name="Text_20_body">Cuando por ejemplo la actualización de la base de datos no se completa (durante la actualización de Antare), los detalle del error que impide la actualización son documentados por Antare en este registro de eventos bajo la categoría “Sistem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0::44:35</meta:creation-date>
    <dc:creator>Generated</dc:creator>
    <dc:date>2026-09-08T20::44:35</dc:date>
    <dc:language>en-US</dc:language>
    <meta:editing-cycles>1</meta:editing-cycles>
    <meta:editing-duration>PT0S</meta:editing-duration>
    <dc:title>aspectos-tecnicos:solucion-de-problemas:visualizar-registro-de-eventos</dc:title>
  </office:meta>
</office:document-meta>
</file>