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envenido-al-wiki-de-antare-systems_1"/><text:bookmark-start text:name="bienvenido-al-wiki-de-antare-systems"/>Bienvenido al Wiki de Antare Systems<text:bookmark-end text:name="__RefHeading___bienvenido-al-wiki-de-antare-systems_1"/><text:bookmark-end text:name="bienvenido-al-wiki-de-antare-systems"/></text:h>
      <text:p text:style-name="Text_20_body">Este Wiki consiste en un conjunto de artículos relacionados al uso y configuración del sistema Antare.</text:p>
      <text:p text:style-name="Text_20_body">Esta documentación contiene tanto aspectos dirigidos a nuestros técnicos como a los usuarios.</text:p>
      <text:p text:style-name="Text_20_body">Puede utilizar el buscador o la <text:a xlink:type="simple" xlink:href="https://wiki.antare.net/doku.php/start-do-index" text:style-name="Internet_20_link" text:visited-style-name="Visited_20_Internet_20_Link">start?do=index</text:a> tabla de contenidos.</text:p>
      <text:p text:style-name="Text_20_body">Este es un trabajo en progreso, la documentación se irá incorporando de acuerdo a las necesidades que vayan surgiendo por parte del personal técnico o del usuario en su momen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29:01</meta:creation-date>
    <dc:creator>Generated</dc:creator>
    <dc:date>2026-09-08T16::29:01</dc:date>
    <dc:language>en-US</dc:language>
    <meta:editing-cycles>1</meta:editing-cycles>
    <meta:editing-duration>PT0S</meta:editing-duration>
    <dc:title>start</dc:title>
  </office:meta>
</office:document-meta>
</file>