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wikiantare"/><text:bookmark-start text:name="__RefHeading___wikiantare_1"/><text:bookmark-start text:name="wikiantare"/>WikiAntare<text:bookmark-end text:name="__RefHeading___wikiantare_1"/><text:bookmark-end text:name="wikiantare"/></text:h>
      <text:list text:style-name="List_20_1" text:continue-numbering="false">
        <text:list-item>
          <text:p text:style-name="List_20_1_Content_First"> <text:a xlink:type="simple" xlink:href="https://wiki.antare.net/doku.php/antare/caja-y-bancos/caja-e-impresora-fiscal" text:style-name="Internet_20_link" text:visited-style-name="Visited_20_Internet_20_Link">Caja e impresora fiscal</text:a></text:p>
        </text:list-item>
        <text:list-item>
          <text:p text:style-name="List_20_1_Content"> <text:a xlink:type="simple" xlink:href="https://wiki.antare.net/doku.php/antare/compras/procesos-de-compras" text:style-name="Internet_20_link" text:visited-style-name="Visited_20_Internet_20_Link">Procesos asociados al departamento de compras de la empresa</text:a></text:p>
        </text:list-item>
        <text:list-item>
          <text:p text:style-name="List_20_1_Content"> <text:a xlink:type="simple" xlink:href="https://wiki.antare.net/doku.php/antare/compras/registro-de-compras-y-gastos" text:style-name="Internet_20_link" text:visited-style-name="Visited_20_Internet_20_Link">Compras y Gastos</text:a></text:p>
        </text:list-item>
        <text:list-item>
          <text:p text:style-name="List_20_1_Content"> <text:a xlink:type="simple" xlink:href="https://wiki.antare.net/doku.php/antare/inventario/configurar-inventario/presentaciones/definir-empaque-principal" text:style-name="Internet_20_link" text:visited-style-name="Visited_20_Internet_20_Link">Definir empaque principal</text:a></text:p>
        </text:list-item>
        <text:list-item>
          <text:p text:style-name="List_20_1_Content"> <text:a xlink:type="simple" xlink:href="https://wiki.antare.net/doku.php/antare/inventario/operaciones-inventario/entrada-mercancia" text:style-name="Internet_20_link" text:visited-style-name="Visited_20_Internet_20_Link">Entrada de Mercancía (Cargo de Stock al Inventario)</text:a></text:p>
        </text:list-item>
        <text:list-item>
          <text:p text:style-name="List_20_1_Content"> <text:a xlink:type="simple" xlink:href="https://wiki.antare.net/doku.php/antare/inventario/configurar-inventario" text:style-name="Internet_20_link" text:visited-style-name="Visited_20_Internet_20_Link">Configuración de Inventario</text:a></text:p>
        </text:list-item>
        <text:list-item>
          <text:p text:style-name="List_20_1_Content"> <text:a xlink:type="simple" xlink:href="https://wiki.antare.net/doku.php/antare/inventario/diferentes-tipos-de-articulos" text:style-name="Internet_20_link" text:visited-style-name="Visited_20_Internet_20_Link">Registro de diferentes tipos de productos o servicios</text:a></text:p>
        </text:list-item>
        <text:list-item>
          <text:p text:style-name="List_20_1_Content"> <text:a xlink:type="simple" xlink:href="https://wiki.antare.net/doku.php/antare/inventario/importar-desde-excel" text:style-name="Internet_20_link" text:visited-style-name="Visited_20_Internet_20_Link">Importación de inventario via hoja de Excel</text:a></text:p>
        </text:list-item>
        <text:list-item>
          <text:p text:style-name="List_20_1_Content"> <text:a xlink:type="simple" xlink:href="https://wiki.antare.net/doku.php/antare/produccion/operaciones-produccion" text:style-name="Internet_20_link" text:visited-style-name="Visited_20_Internet_20_Link">Operaciones de Producción</text:a></text:p>
        </text:list-item>
        <text:list-item>
          <text:p text:style-name="List_20_1_Content"> <text:a xlink:type="simple" xlink:href="https://wiki.antare.net/doku.php/antare/ventas/touch-screen/registrar/venta-directa" text:style-name="Internet_20_link" text:visited-style-name="Visited_20_Internet_20_Link">Registrar venta directa en pantalla táctil</text:a></text:p>
        </text:list-item>
        <text:list-item>
          <text:p text:style-name="List_20_1_Content"> <text:a xlink:type="simple" xlink:href="https://wiki.antare.net/doku.php/antare/ventas/touch-screen/modificar-botonera" text:style-name="Internet_20_link" text:visited-style-name="Visited_20_Internet_20_Link">Modificar botonera de ventas</text:a></text:p>
        </text:list-item>
        <text:list-item>
          <text:p text:style-name="List_20_1_Content"> <text:a xlink:type="simple" xlink:href="https://wiki.antare.net/doku.php/antare/ventas/ventas-segun-tipo-de-productos/vehiculos/motocicletas" text:style-name="Internet_20_link" text:visited-style-name="Visited_20_Internet_20_Link">Procesos asociados a Ventas de Motocicletas</text:a></text:p>
        </text:list-item>
        <text:list-item>
          <text:p text:style-name="List_20_1_Content"> <text:a xlink:type="simple" xlink:href="https://wiki.antare.net/doku.php/antare/ventas/balanzas-mostrador" text:style-name="Internet_20_link" text:visited-style-name="Visited_20_Internet_20_Link">Balanzas electrónicas de mostrador</text:a></text:p>
        </text:list-item>
        <text:list-item>
          <text:p text:style-name="List_20_1_Content"> <text:a xlink:type="simple" xlink:href="https://wiki.antare.net/doku.php/antare/ventas/comisiones" text:style-name="Internet_20_link" text:visited-style-name="Visited_20_Internet_20_Link">Configurar y Generar Comisiones de Ventas</text:a></text:p>
        </text:list-item>
        <text:list-item>
          <text:p text:style-name="List_20_1_Content"> <text:a xlink:type="simple" xlink:href="https://wiki.antare.net/doku.php/antare/ventas/precios-de-venta" text:style-name="Internet_20_link" text:visited-style-name="Visited_20_Internet_20_Link">Precios de venta</text:a></text:p>
        </text:list-item>
        <text:list-item>
          <text:p text:style-name="List_20_1_Content"> <text:a xlink:type="simple" xlink:href="https://wiki.antare.net/doku.php/antare/ventas/procesos-de-ventas" text:style-name="Internet_20_link" text:visited-style-name="Visited_20_Internet_20_Link">Generación de Catálogo de Precios en Excel</text:a></text:p>
        </text:list-item>
        <text:list-item>
          <text:p text:style-name="List_20_1_Content"> <text:a xlink:type="simple" xlink:href="https://wiki.antare.net/doku.php/aspectos-tecnicos/bases-de-datos/conexiones.dat" text:style-name="Internet_20_link" text:visited-style-name="Visited_20_Internet_20_Link">Estructura del Archivo Conexiones.dat</text:a></text:p>
        </text:list-item>
        <text:list-item>
          <text:p text:style-name="List_20_1_Content"> <text:a xlink:type="simple" xlink:href="https://wiki.antare.net/doku.php/aspectos-tecnicos/bases-de-datos/herramienta-sqlcmd" text:style-name="Internet_20_link" text:visited-style-name="Visited_20_Internet_20_Link">Herramientas de Línea de Comandos de SQL Server</text:a></text:p>
        </text:list-item>
        <text:list-item>
          <text:p text:style-name="List_20_1_Content"> <text:a xlink:type="simple" xlink:href="https://wiki.antare.net/doku.php/aspectos-tecnicos/bases-de-datos/oledb-driver-para-sql" text:style-name="Internet_20_link" text:visited-style-name="Visited_20_Internet_20_Link">Antare y Microsoft OLEDB Driver for SQL Server</text:a></text:p>
        </text:list-item>
        <text:list-item>
          <text:p text:style-name="List_20_1_Content"> <text:a xlink:type="simple" xlink:href="https://wiki.antare.net/doku.php/aspectos-tecnicos/bases-de-datos/reparar-base-de-datos" text:style-name="Internet_20_link" text:visited-style-name="Visited_20_Internet_20_Link">Revisión y Reparación Base de Datos SQL</text:a></text:p>
        </text:list-item>
        <text:list-item>
          <text:p text:style-name="List_20_1_Content"> <text:a xlink:type="simple" xlink:href="https://wiki.antare.net/doku.php/aspectos-tecnicos/dispositivos/compartir-impresora-fiscal" text:style-name="Internet_20_link" text:visited-style-name="Visited_20_Internet_20_Link">Compartir impresora fiscal mediante Antare</text:a></text:p>
        </text:list-item>
        <text:list-item>
          <text:p text:style-name="List_20_1_Content"> <text:a xlink:type="simple" xlink:href="https://wiki.antare.net/doku.php/aspectos-tecnicos/dispositivos/impresoras-fiscales-compatibles" text:style-name="Internet_20_link" text:visited-style-name="Visited_20_Internet_20_Link">Impresoras Fiscales Compatibles con Antare</text:a></text:p>
        </text:list-item>
        <text:list-item>
          <text:p text:style-name="List_20_1_Content"> <text:a xlink:type="simple" xlink:href="https://wiki.antare.net/doku.php/aspectos-tecnicos/parametrizacion/impuestos/agente-retencion-iva" text:style-name="Internet_20_link" text:visited-style-name="Visited_20_Internet_20_Link">Configurar Antare para Retenciones IVA</text:a></text:p>
        </text:list-item>
        <text:list-item>
          <text:p text:style-name="List_20_1_Content"> <text:a xlink:type="simple" xlink:href="https://wiki.antare.net/doku.php/aspectos-tecnicos/solucion-de-problemas/problemas-al-iniciar-antare" text:style-name="Internet_20_link" text:visited-style-name="Visited_20_Internet_20_Link">Problemas que impiden iniciar Antare</text:a></text:p>
        </text:list-item>
        <text:list-item>
          <text:p text:style-name="List_20_1_Content_Last"> <text:a xlink:type="simple" xlink:href="https://wiki.antare.net/doku.php/aspectos-tecnicos/solucion-de-problemas/visualizar-registro-de-eventos" text:style-name="Internet_20_link" text:visited-style-name="Visited_20_Internet_20_Link">Visualizar Registros de Eventos y Archivos LO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6::23:01</meta:creation-date>
    <dc:creator>Generated</dc:creator>
    <dc:date>2026-09-08T16::23:01</dc:date>
    <dc:language>en-US</dc:language>
    <meta:editing-cycles>1</meta:editing-cycles>
    <meta:editing-duration>PT0S</meta:editing-duration>
    <dc:title>wiki:ebook:wikiantare</dc:title>
  </office:meta>
</office:document-meta>
</file>